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naalstraat ter hoogte van nummer: 171 in AMSTERDAM</text:p>
            <text:p text:style-name="common-al">Looptijd :03-06-2026 t/m 03-06-2026</text:p>
            <text:p text:style-name="common-al">Verzonden naar aanvrager op: 17-04-2026</text:p>
            <text:p text:style-name="common-al">Kenmerk gemeente: Z/26/3115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83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8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35</meta:user-defined>
    <meta:user-defined meta:name="DCTERMS.abstract">TVM 11 parkeervak,TVM stremmen,Kanaalstraat 171 H 1054XE, 20260603, 3-6-2026, Kanaalstraat ter hoogte van nummer: 171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17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83</meta:user-defined>
    <meta:user-defined meta:name="OVERHEIDop.GmbID/DC.identifier">gmb-2026-189883</meta:user-defined>
    <meta:user-defined meta:name="OVERHEIDop.versieInformatie"/>
  </office:meta>
</office:document-meta>
</file>