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21 bomen aan het Meibergpad t.h.v. het AMC-terrein</text:p>
            <text:p text:style-name="common-al">Zaakadres: Meibergpad</text:p>
            <text:p text:style-name="common-al">Datum ontvangst: 18-03-2026</text:p>
            <text:p text:style-name="common-al">Zaaknummer: Z2026-012344</text:p>
            <text:p text:style-name="common-al">DSO-nummer: 20260318011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6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2344</meta:user-defined>
    <meta:user-defined meta:name="DCTERMS.abstract">het kappen van 21 bomen aan het Meibergpad t.h.v. het AMC-terrei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69</meta:user-defined>
    <meta:user-defined meta:name="OVERHEIDop.GmbID/DC.identifier">gmb-2026-189869</meta:user-defined>
    <meta:user-defined meta:name="OVERHEIDop.versieInformatie"/>
  </office:meta>
</office:document-meta>
</file>