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Oranje Nassaulaan 54-H 1075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7-04-2026</text:p>
            <text:p text:style-name="common-al">Zaakadres: Oranje Nassaulaan 54-H 1075AR Amsterdam</text:p>
            <text:p text:style-name="common-al">Zaaknummer: Z2026-01174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174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79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74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Oranje Nassaulaan 54-H 1075AR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798</meta:user-defined>
    <meta:user-defined meta:name="OVERHEIDop.GmbID/DC.identifier">gmb-2026-189798</meta:user-defined>
    <meta:user-defined meta:name="OVERHEIDop.versieInformatie"/>
  </office:meta>
</office:document-meta>
</file>