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Daniël Stalpertstraat 101-4 1072X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17-04-2026</text:p>
            <text:p text:style-name="common-al">Zaakadres: Daniël Stalpertstraat 101-4 1072XD Amsterdam</text:p>
            <text:p text:style-name="common-al">Zaaknummer: Z2026-01124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1240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76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7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7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124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Daniël Stalpertstraat 101-4 1072XD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764</meta:user-defined>
    <meta:user-defined meta:name="OVERHEIDop.GmbID/DC.identifier">gmb-2026-189764</meta:user-defined>
    <meta:user-defined meta:name="OVERHEIDop.versieInformatie"/>
  </office:meta>
</office:document-meta>
</file>