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Kaarti8837cfd3-a9f9-42ed-bd29-c3e4c7c28e4d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2-2">
      <text:list-level-style-bullet text:bullet-char="-" text:level="1">
        <style:list-level-properties text:min-label-width="10mm"/>
      </text:list-level-style-bullet>
    </text:list-style>
    <text:list-style style:name="id1-3-2-1-1-2-3">
      <text:list-level-style-bullet text:bullet-char="-" text:level="1">
        <style:list-level-properties text:min-label-width="10mm"/>
      </text:list-level-style-bullet>
    </text:list-style>
    <text:list-style style:name="id1-3-2-1-1-2-4">
      <text:list-level-style-bullet text:bullet-char="-" text:level="1">
        <style:list-level-properties text:min-label-width="10mm"/>
      </text:list-level-style-bullet>
    </text:list-style>
    <text:list-style style:name="id1-3-2-2-1-4">
      <text:list-level-style-bullet text:bullet-char="-" text:level="1">
        <style:list-level-properties text:min-label-width="10mm"/>
      </text:list-level-style-bullet>
    </text:list-style>
    <text:list-style style:name="id1-3-2-2-1-4-1">
      <text:list-level-style-bullet text:bullet-char="-" text:level="1">
        <style:list-level-properties text:min-label-width="10mm"/>
      </text:list-level-style-bullet>
    </text:list-style>
    <text:list-style style:name="id1-3-2-2-1-4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naamgeving openbare ruimte Almere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Op basis van:</text:p>
            <text:list text:style-name="id1-3-2-1-1-2">
              <text:list-item text:style-override="id1-3-2-1-1-2-1">
                <text:number>-</text:number>
                <text:p text:style-name="al">Artikel 108 van de Gemeentewet en artikel 2 van de Verordening naamgeving en nummering (adressen) Almere 2019;</text:p>
              </text:list-item>
              <text:list-item text:style-override="id1-3-2-1-1-2-2">
                <text:number>-</text:number>
                <text:p text:style-name="al">Artikel 6 van de Wet basisregistratie adressen en gebouwen, waarin van gemeenten wordt vereist om de openbare ruimte van namen te voorzien;</text:p>
              </text:list-item>
              <text:list-item text:style-override="id1-3-2-1-1-2-3">
                <text:number>-</text:number>
                <text:p text:style-name="al">Algemeen Mandaatbesluit Almere, die op 18 december 2024 in werking is getreden;</text:p>
              </text:list-item>
              <text:list-item text:style-override="id1-3-2-1-1-2-4">
                <text:number>-</text:number>
                <text:p text:style-name="al">Het advies van de Naamgevingscommissie openbare ruimte Almere;</text:p>
              </text:list-item>
            </text:list>
            <text:p text:style-name="al">Besluit het college van burgemeester en wethouders van Almere het volgende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volgende vastgestelde namen en wijziging tracé gaan gelden met ingang van <text:span text:style-name="nadrukvet">15 april 2026</text:span> volgens de bij dit besluit <text:span text:style-name="nadrukvet">(N26-009)</text:span> behorende kaart:</text:p>
            <text:p text:style-name="al"/>
            <text:list text:style-name="id1-3-2-2-1-4">
              <text:list-item text:style-override="id1-3-2-2-1-4-1">
                <text:number>-</text:number>
                <text:p text:style-name="al">Vaststellen:</text:p>
                <text:p text:style-name="al">
                <text:span text:style-name="nadrukvet">Ien Dalesstraat</text:span> (BAG-type weg)</text:p>
                <text:p text:style-name="al">
                <text:span text:style-name="nadrukvet">Suze Groenewegpad</text:span> (BAG-type weg)</text:p>
                <text:p text:style-name="al">
                <text:span text:style-name="nadrukvet">Borgesiushof</text:span> (BAG-type weg) </text:p>
                <text:p text:style-name="al">
                <text:span text:style-name="nadrukvet">Thorbeckehof</text:span> (BAG-type weg)</text:p>
                <text:p text:style-name="al"/>
              </text:list-item>
              <text:list-item text:style-override="id1-3-2-2-1-4-2">
                <text:number>-</text:number>
                <text:p text:style-name="al">Wijzigen tracé:</text:p>
                <text:p text:style-name="al">
                <text:span text:style-name="nadrukvet">Wisselweg</text:span> (BAG-type weg)</text:p>
              </text:list-item>
            </text:list>
            <text:p text:style-name="al">
            <text:span text:style-name="nadrukvet">Toelichting op vaststelling in Almere Stad:</text:span>
          </text:p>
            <text:p text:style-name="al">In verband met de herontwikkeling van de Staatsliedenwijk in Almere Stad zijn nieuwe straatnamen nodig. Voor dit gebied is gekozen voor het thema <text:span text:style-name="nadrukvet">Staatslieden</text:span>. De Naamgevingscommissie heeft daarom besloten een aantal straten te vernoemen naar invloedrijke politieke figuren.</text:p>
            <text:p text:style-name="al">Er is gekozen voor de <text:span text:style-name="nadrukvet">Ien Dalesstraat</text:span> (politica, burgemeester en minister) en het <text:span text:style-name="nadrukvet">Suze Groenewegpad</text:span> (politica, feministe, Kamer- en Statenlid), beide vernoemd naar prominente vrouwelijke staatslieden. Daarnaast zijn de namen <text:span text:style-name="nadrukvet">Borgesiushof</text:span> (politicus, wetgever en minister) en <text:span text:style-name="nadrukvet">Thorbeckehof</text:span> (liberaal staatsman uit de negentiende eeuw) vastgesteld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,</text:span></text:p>
            <text:p><text:span text:style-name="functie">Namens hen,</text:span></text:p>
          </text:section>
          <text:section text:name="ondertekening_id1-3-2-3-2">
            <text:p><text:span text:style-name="functie"/></text:p>
            <text:p><text:span text:style-name="functie">W. Harms</text:span></text:p>
            <text:p><text:span text:style-name="functie">Medewerker Geo-data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>Bijlage:</text:span>  situatietekening</text:p>
          <text:p text:style-name="al"/>
          <text:p text:style-name="al">
          <draw:frame><draw:text-box><text:section text:name="plaatje_id1-3-2-4-3-1" text:style-name="plaatje">
            <text:p text:style-name="illustratie_id1-3-2-4-3-1-1"><draw:frame draw:style-name="illustratie_id1-3-2-4-3-1-1" text:anchor-type="paragraph" svg:width="153mm" svg:height="102.19136960600375mm"><draw:image xlink:href="Pictures/Kaarti8837cfd3-a9f9-42ed-bd29-c3e4c7c28e4d.pn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3-1-1" style:parent-style-name="Standard">
      <style:paragraph-properties style:line-spacing="0mm" style:text-autospace="none" ofo:line-height="0.001cm"/>
    </style:style>
    <style:style style:family="graphic" style:name="illustratie_id1-3-2-4-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189625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62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62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Almer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uimte en infrastructuur | Organisatie en beleid</meta:user-defined>
    <meta:user-defined meta:name="DC.source">artikel 108 van de Gemeentewet]|[1.0:c:BWBR0005416&amp;artikel=108&amp;g=2026-03-21</meta:user-defined>
    <meta:user-defined meta:name="DC.source">Artikel 2 van de Verordening naamgeving en nummering (adressen) Almere 2019]|[https://lokaleregelgeving.overheid.nl/CVDR627681/1#artikel_2.</meta:user-defined>
    <meta:user-defined meta:name="DC.source">artikel 6 van de Wet basisregistraties adressen en gebouwen]|[1.0:c:BWBR0023466&amp;artikel=6&amp;g=2025-02-12</meta:user-defined>
    <meta:user-defined meta:name="DC.source">Algemeen Mandaatbesluit Almere]|[https://lokaleregelgeving.overheid.nl/CVDR729599/1</meta:user-defined>
    <meta:user-defined meta:name="OVERHEIDop.referentienummer">N26-009</meta:user-defined>
    <dc:language>nl</dc:language>
    <meta:user-defined meta:name="OVERHEIDop.locatietype/OVERHEIDop.gebiedsmarkering">Vlak</meta:user-defined>
    <meta:user-defined meta:name="DC.title">Besluit naamgeving openbare ruimte Almere</meta:user-defined>
    <meta:user-defined meta:name="DCTERMS.W3CDTF/DCTERMS.available">2026-04-22</meta:user-defined>
    <meta:user-defined meta:name="OVERHEIDop.externeBijlage">Situatietekening|exb-2026-14155</meta:user-defined>
    <meta:user-defined meta:name="DCTERMS.W3CDTF/OVERHEIDop.jaargang">2026</meta:user-defined>
    <meta:user-defined meta:name="OVERHEIDop.publicationIssue">189625</meta:user-defined>
    <meta:user-defined meta:name="OVERHEIDop.GmbID/DC.identifier">gmb-2026-189625</meta:user-defined>
    <meta:user-defined meta:name="OVERHEIDop.versieInformatie"/>
  </office:meta>
</office:document-meta>
</file>