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penbare besluiten uit vergadering burgemeester en wethoud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urgemeester en wethouders van Bladel hebben in de vergadering van <text:span text:style-name="nadrukvet">31 maart 2026</text:span> de volgende besluiten genomen:</text:p>
            <text:list text:style-name="id1-3-2-1-1-2">
              <text:list-item text:style-override="id1-3-2-1-1-2-1">
                <text:number>1.</text:number>
                <text:p text:style-name="al">
                <text:span text:style-name="nadrukvet"> Status gemeentelijk monument</text:span>
              </text:p>
                <text:p text:style-name="al">De aanwijzing ‘gemeentelijk monument’ voor de locatie Driehuis 7 in Casteren wordt gehandhaafd.</text:p>
              </text:list-item>
              <text:list-item text:style-override="id1-3-2-1-1-2-2">
                <text:number>2.</text:number>
                <text:p text:style-name="al">
                <text:span text:style-name="nadrukvet">Besluit op bezwaar inzake weigeren omgevingsvergunning inrit, P.G. Ballingslaan 5 </text:span>
              </text:p>
                <text:p text:style-name="al">Bezwaarschrift wordt ontvankelijk en ongegrond verklaard conform advies van de bezwaarschriftencommissie en het besluit wordt in stand gehouden.</text:p>
              </text:list-item>
              <text:list-item text:style-override="id1-3-2-1-1-2-3">
                <text:number>3.</text:number>
                <text:p text:style-name="al">
                <text:span text:style-name="nadrukvet">Beslissing op bezwaar tegen inritvergunning gegrond </text:span>
              </text:p>
                <text:p text:style-name="al">Het bezwaar wordt ontvankelijk en gegrond verklaard en het bestreden besluit wordt herzien conform het advies van de bezwaarschriftencommissie.</text:p>
              </text:list-item>
              <text:list-item text:style-override="id1-3-2-1-1-2-4">
                <text:number>4.</text:number>
                <text:p text:style-name="al">
                <text:span text:style-name="nadrukvet">Stand van zaken voortgang onderzoek Mobiliteitshub in de gemeente Bladel </text:span>
              </text:p>
                <text:p text:style-name="al">Vastgesteld en raad wordt geïnformeerd. De afdoeningsdatum voor de afhandeling van de motie wordt uitgesteld naar 31-12-2026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del</text:p>
            </table:table-cell>
            <table:table-cell office:value-type="string" table:style-name="header.C">
              <text:p text:style-name="headerright"><text:span text:style-name="nr">Nr. 189566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566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566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4/xml/MC-DRP-Voorlichting-Web-ZM.xml</meta:user-defined>
    <meta:user-defined meta:name="OVERHEID.Gemeente/DC.creator">Bladel</meta:user-defined>
    <meta:user-defined meta:name="OVERHEID.Informatietype/DC.type">officiële publicatie</meta:user-defined>
    <meta:user-defined meta:name="OVERHEID.Gemeente/DCTERMS.publisher">Bladel</meta:user-defined>
    <meta:user-defined meta:name="OVERHEID.Gemeente/OVERHEID.authority">Bladel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Gemeente</meta:user-defined>
    <meta:user-defined meta:name="DC.title">Openbare besluiten uit vergadering burgemeester en wethouders</meta:user-defined>
    <meta:user-defined meta:name="DCTERMS.W3CDTF/DCTERMS.available">2026-04-22</meta:user-defined>
    <meta:user-defined meta:name="DCTERMS.W3CDTF/OVERHEIDop.jaargang">2026</meta:user-defined>
    <meta:user-defined meta:name="OVERHEIDop.publicationIssue">189566</meta:user-defined>
    <meta:user-defined meta:name="OVERHEIDop.GmbID/DC.identifier">gmb-2026-189566</meta:user-defined>
    <meta:user-defined meta:name="OVERHEIDop.versieInformatie"/>
  </office:meta>
</office:document-meta>
</file>