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behandelen, regelen en meten van aardgas op de locatie Spuiboulevard en Van Godewijckstraat te Dordrecht zaaknummer 900362088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behandelen, regelen en meten van aardgas op de locatie Spuiboulevard en Van Godewijckstraat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189284</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284</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284</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behandelen, regelen en meten van aardgas op de locatie Spuiboulevard en Van Godewijckstraat te Dordrecht zaaknummer 9003620883</meta:user-defined>
    <meta:user-defined meta:name="DCTERMS.W3CDTF/DCTERMS.available">2026-04-21</meta:user-defined>
    <meta:user-defined meta:name="DCTERMS.W3CDTF/OVERHEIDop.jaargang">2026</meta:user-defined>
    <meta:user-defined meta:name="OVERHEIDop.publicationIssue">189284</meta:user-defined>
    <meta:user-defined meta:name="OVERHEIDop.GmbID/DC.identifier">gmb-2026-189284</meta:user-defined>
    <meta:user-defined meta:name="OVERHEIDop.versieInformatie"/>
  </office:meta>
</office:document-meta>
</file>