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nabij Van der Dussenlaan / Van Paassenlaan / Middenzwet te Water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Westland kennis van de ontvangst op 11 april 2026 van een melding zoals bedoeld in hoofdstuk 4 van het Besluit activiteiten leefomgeving (Bal). De melding betreft het toepassen van 73.658 m³ grond t.b.v. het ophogen van een tuinbouwperceel. De locatie is gelegen <text:span text:style-name="nadrukvet">nabij Van der Dussenlaan / Van Paassenlaan / Middenzwet te Wateringen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68150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land</text:p>
            </table:table-cell>
            <table:table-cell office:value-type="string" table:style-name="header.C">
              <text:p text:style-name="headerright"><text:span text:style-name="nr">Nr. 18924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24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24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West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stland</meta:user-defined>
    <meta:user-defined meta:name="OVERHEID.Gemeente/OVERHEID.authority">West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Een melding MBA voor het toepassen van 73.658 m³ grond t.b.v. het ophogen van een tuinbouwperceel</meta:user-defined>
    <dc:language>nl</dc:language>
    <meta:user-defined meta:name="OVERHEIDop.locatietype/OVERHEIDop.gebiedsmarkering">Vlak</meta:user-defined>
    <meta:user-defined meta:name="DC.title">Kennisgeving melding milieubelastende activiteit(en), nabij Van der Dussenlaan / Van Paassenlaan / Middenzwet te Wateringen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246</meta:user-defined>
    <meta:user-defined meta:name="OVERHEIDop.GmbID/DC.identifier">gmb-2026-189246</meta:user-defined>
    <meta:user-defined meta:name="OVERHEIDop.versieInformatie"/>
  </office:meta>
</office:document-meta>
</file>