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melding BAL, het wijzigen van dieraantallen, Achttienenweg 2, Easterm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ytsjerksteradiel heeft een melding Besluit activiteiten leefomgeving ontvangen voor het wijzigen van dieraantallen, Achttienenweg 2, Eastermar</text:p>
            <text:p text:style-name="common-al">Zaaknummer: TZ2026-000926</text:p>
            <text:p text:style-name="common-al">Zaakadres: Achttienenweg 2, Eastermar</text:p>
            <text:p text:style-name="common-al">Omschrijving: het wijzigen van dieraantallen</text:p>
            <text:p text:style-name="common-al">Datum ontvangst: 05-04-2026</text:p>
            <text:p text:style-name="common-al"/>
            <text:p text:style-name="common-al">Tegen deze melding kan geen bezwaarschrift worden ingediend. De ondernemer moet zich houden aan de voorschriften uit het Activiteitenbesluit.
</text:p>
            <text:p text:style-name="last-al">
U kunt de melding inzien tijdens kantooruren tot 6 weken na de datum van publicatie. Neem hiervoor contact op met het klantcontactcentrum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189078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078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078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Tytsjerksteradi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TZ2026-000926</meta:user-defined>
    <meta:user-defined meta:name="DCTERMS.abstract">het wijzigen van dieraantall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Tytsjerksteradiel - ontvangen melding BAL, het wijzigen van dieraantallen, Achttienenweg 2, Eastermar</meta:user-defined>
    <meta:user-defined meta:name="DCTERMS.W3CDTF/DCTERMS.available">2026-04-22</meta:user-defined>
    <meta:user-defined meta:name="DCTERMS.W3CDTF/OVERHEIDop.jaargang">2026</meta:user-defined>
    <meta:user-defined meta:name="OVERHEIDop.publicationIssue">189078</meta:user-defined>
    <meta:user-defined meta:name="OVERHEIDop.GmbID/DC.identifier">gmb-2026-189078</meta:user-defined>
    <meta:user-defined meta:name="OVERHEIDop.versieInformatie"/>
  </office:meta>
</office:document-meta>
</file>