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J. de Koostraat 28A 1068K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2 zelfstandige woonruimten  uit 1 zelfstandige woonruimte op de locatie J. de Koostraat 28A</text:p>
            <text:p text:style-name="common-al">Zaakadres: J. de Koostraat 28A 1068KR Amsterdam</text:p>
            <text:p text:style-name="common-al">Datum ontvangst: 09-04-2026</text:p>
            <text:p text:style-name="common-al">Zaaknummer: Z2026-015800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04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04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04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5800</meta:user-defined>
    <meta:user-defined meta:name="DCTERMS.abstract">het vormen van 2 zelfstandige woonruimten  uit 1 zelfstandige woonruimte op de locatie J. de Koostraat 28A</meta:user-defined>
    <dc:language>nl</dc:language>
    <meta:user-defined meta:name="OVERHEIDop.locatietype/OVERHEIDop.gebiedsmarkering">Punt</meta:user-defined>
    <meta:user-defined meta:name="DC.title">Aanvraag woonvormingsvergunning J. de Koostraat 28A 1068KR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044</meta:user-defined>
    <meta:user-defined meta:name="OVERHEIDop.GmbID/DC.identifier">gmb-2026-189044</meta:user-defined>
    <meta:user-defined meta:name="OVERHEIDop.versieInformatie"/>
  </office:meta>
</office:document-meta>
</file>