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ing bouwstoffen voor het toepassen van grond of baggerspecie op de locatie naast Rijksstraatweg nr. 63, 7391MH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7 maart 2026</text:p>
            <text:p text:style-name="common-al">Kenmerk: Z2026-00000732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18884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84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84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732</meta:user-defined>
    <meta:user-defined meta:name="DCTERMS.abstract">naast Rijksstraatweg nr. 63, 7391MH Twello</meta:user-defined>
    <dc:language>nl</dc:language>
    <meta:user-defined meta:name="OVERHEIDop.locatietype/OVERHEIDop.gebiedsmarkering">Punt</meta:user-defined>
    <meta:user-defined meta:name="DC.title">Melding toepassing bouwstoffen voor het toepassen van grond of baggerspecie op de locatie naast Rijksstraatweg nr. 63, 7391MH Twello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844</meta:user-defined>
    <meta:user-defined meta:name="OVERHEIDop.GmbID/DC.identifier">gmb-2026-188844</meta:user-defined>
    <meta:user-defined meta:name="OVERHEIDop.versieInformatie"/>
  </office:meta>
</office:document-meta>
</file>