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afwijken van de regels in het omgevingsplan ten behoeve van een evenement aan Valendisweg 20 te Schoonebee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SCHOONEBEEK</text:span>
          </text:p>
            <text:p text:style-name="common-al">8 april 2026, <text:span text:style-name="nadrukvet">Valendisweg 20,</text:span> het tijdelijk afwijken van de regels in het omgevingsplan t.b.v. een evenement (2026-0638)</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188655</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655</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655</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7/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638</meta:user-defined>
    <dc:language>nl</dc:language>
    <meta:user-defined meta:name="OVERHEIDop.locatietype/OVERHEIDop.gebiedsmarkering">Adres</meta:user-defined>
    <meta:user-defined meta:name="DC.title">Toestemming voor het tijdelijk afwijken van de regels in het omgevingsplan ten behoeve van een evenement aan Valendisweg 20 te Schoonebeek</meta:user-defined>
    <meta:user-defined meta:name="DCTERMS.W3CDTF/DCTERMS.available">2026-04-21</meta:user-defined>
    <meta:user-defined meta:name="DCTERMS.W3CDTF/OVERHEIDop.jaargang">2026</meta:user-defined>
    <meta:user-defined meta:name="OVERHEIDop.publicationIssue">188655</meta:user-defined>
    <meta:user-defined meta:name="OVERHEIDop.GmbID/DC.identifier">gmb-2026-188655</meta:user-defined>
    <meta:user-defined meta:name="OVERHEIDop.versieInformatie"/>
  </office:meta>
</office:document-meta>
</file>