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3 mei 2026 op de locatie Omgeving Statenplein te Dordrecht zaaknummer 900362935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3 mei 2026 op de locatie Omgeving Statenple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8436</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436</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436</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13 mei 2026 op de locatie Omgeving Statenplein te Dordrecht zaaknummer 9003629350</meta:user-defined>
    <meta:user-defined meta:name="DCTERMS.W3CDTF/DCTERMS.available">2026-04-21</meta:user-defined>
    <meta:user-defined meta:name="DCTERMS.W3CDTF/OVERHEIDop.jaargang">2026</meta:user-defined>
    <meta:user-defined meta:name="OVERHEIDop.publicationIssue">188436</meta:user-defined>
    <meta:user-defined meta:name="OVERHEIDop.GmbID/DC.identifier">gmb-2026-188436</meta:user-defined>
    <meta:user-defined meta:name="OVERHEIDop.versieInformatie"/>
  </office:meta>
</office:document-meta>
</file>