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Maarsseveense Plassen - gebruik meerjarenevenementenvergunning Harley Dagen d.d. 18 t/m 20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pril 2026 is een melding ontvangen waarvoor geen vergunningsplicht geldt voor de locatie Maarsseveense Plassen. De melding is geregistreerd onder zaaknummer Z2026-00000887.</text:p>
            <text:p text:style-name="common-al">De melding betreft: evenementen melding op Maarsseveense Plassen - gebruik meerjarenevenementenvergunning Harley Dagen d.d. 18 t/m 20-09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18823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23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23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887</meta:user-defined>
    <meta:user-defined meta:name="DCTERMS.abstract">Betreft: Melding op locatie Maarsseveense Plassen</meta:user-defined>
    <dc:language>nl</dc:language>
    <meta:user-defined meta:name="OVERHEIDop.locatietype/OVERHEIDop.gebiedsmarkering">Punt</meta:user-defined>
    <meta:user-defined meta:name="DC.title">Kennisgeving ontvangst melding, Gemeente Stichtse Vecht - Maarsseveense Plassen - gebruik meerjarenevenementenvergunning Harley Dagen d.d. 18 t/m 20-09-2026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236</meta:user-defined>
    <meta:user-defined meta:name="OVERHEIDop.GmbID/DC.identifier">gmb-2026-188236</meta:user-defined>
    <meta:user-defined meta:name="OVERHEIDop.versieInformatie"/>
  </office:meta>
</office:document-meta>
</file>