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bullet style:num-suffix="" text:bullet-char="​" text:level="1">
        <style:list-level-properties text:min-label-width="10mm"/>
      </text:list-level-style-bullet>
    </text:list-style>
    <text:list-style style:name="id1-3-2-2-7-7">
      <text:list-level-style-bullet style:num-suffix=""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
      <text:list-level-style-bullet style:num-suffix="" text:bullet-char="​" text:level="1">
        <style:list-level-properties text:min-label-width="10mm"/>
      </text:list-level-style-bullet>
    </text:list-style>
    <text:list-style style:name="id1-3-2-2-9-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lgemene verkoopvoorwaarden Breda Werkt</text:p>
      <text:section text:name="regeling_id1-3-2" text:style-name="regeling">
        <text:section text:name="aanhef_id1-3-2-1" text:style-name="aanhef">
          <text:section text:name="preambule_id1-3-2-1-1" text:style-name="preambule">
            <text:p text:style-name="al">
            <text:span text:style-name="nadrukvet">Bekendmaking</text:span>
          </text:p>
            <text:p text:style-name="al">Burgemeester en wethouders van Breda maken bekend dat zij op 19 augustus 2025 de Algemene verkoopvoorwaarden Breda Werkt hebben vastgesteld.</text:p>
            <text:p text:style-name="al"/>
            <text:p text:style-name="al">
            <text:span text:style-name="nadrukvet">Rechtsmiddelen</text:span>
          </text:p>
            <text:p text:style-name="al">Tegen het besluit tot vaststelling van de algemene verkoopvoorwaarden is geen bezwaar of beroep mogelijk.</text:p>
            <text:p text:style-name="al"/>
            <text:p text:style-name="al">
            <text:span text:style-name="nadrukvet">Algemene verkoop-, leverings- en betalingsvoorwaarden Breda Werk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LGEMEEN</text:p>
            <text:list text:style-name="id1-3-2-2-1-2">
              <text:list-item text:style-override="id1-3-2-2-1-2">
                <text:number>1.</text:number>
                <text:p text:style-name="al">In deze voorwaarden wordt onder opdrachtnemer verstaan: Breda Werkt te Breda.</text:p>
              </text:list-item>
              <text:list-item text:style-override="id1-3-2-2-1-3">
                <text:number>2.</text:number>
                <text:p text:style-name="al">Onder opdrachtgever wordt verstaan een ieder die met opdrachtnemer een overeenkomst heeft gesloten respectievelijk wenst te sluiten. Onder levering wordt in deze voorwaarden tevens prestatie verstaan.</text:p>
              </text:list-item>
              <text:list-item text:style-override="id1-3-2-2-1-4">
                <text:number>3.</text:number>
                <text:p text:style-name="al">Een verwijzing door de opdrachtgever naar eigen inkoop-, verkoop-, leverings- of andere voorwaarden wordt door opdrachtnemer niet aanvaard.</text:p>
              </text:list-item>
              <text:list-item text:style-override="id1-3-2-2-1-5">
                <text:number>4.</text:number>
                <text:p text:style-name="al">Afwijkingen van deze voorwaarden zijn pas bindend nadat zij schriftelijk door opdrachtnemer zijn bevestigd en gelden uitsluitend voor de opdracht c.q. overeenkomst waarvoor zij zijn gemaakt.</text:p>
              </text:list-item>
            </text:list>
          </text:section>
          <text:section text:name="artikel_id1-3-2-2-2" text:style-name="artikel">
            <text:p text:style-name="artikel_kop_titel"><text:span text:style-name="artikel_kop_label">ARTIKEL</text:span> <text:span text:style-name="artikel_kop_nr">2</text:span> AANBIEDINGEN / OPDRACHTEN</text:p>
            <text:list text:style-name="id1-3-2-2-2-2">
              <text:list-item text:style-override="id1-3-2-2-2-2">
                <text:number>1.</text:number>
                <text:p text:style-name="al">Alle aanbiedingen zijn vrijblijvend, tenzij schriftelijk anders is overeengekomen. Voor fouten in en afwijkingen van afbeeldingen, tekeningen, prijslijsten, brochures, e.d. is opdrachtnemer niet aansprakelijk.</text:p>
              </text:list-item>
              <text:list-item text:style-override="id1-3-2-2-2-3">
                <text:number>2.</text:number>
                <text:p text:style-name="al">Opdrachten zijn door opdrachtnemer slechts als geaccepteerd te beschouwen na schriftelijke bevestiging door opdrachtnemer. Indien de opdrachtgever niet binnen 24 uur na ontvangst van de orderbevestiging protesteert tegen de inhoud ervan, wordt de opdrachtgever geacht daarmee akkoord te gaan. Toezending van aanbiedingen en/of documentatie verplicht opdrachtnemer niet tot het sluiten van een overeenkomst.</text:p>
              </text:list-item>
            </text:list>
          </text:section>
          <text:section text:name="artikel_id1-3-2-2-3" text:style-name="artikel">
            <text:p text:style-name="artikel_kop_titel"><text:span text:style-name="artikel_kop_label">ARTIKEL</text:span> <text:span text:style-name="artikel_kop_nr">3</text:span> AUTEURSRECHTEN EN DERGELIJKE</text:p>
            <text:list text:style-name="id1-3-2-2-3-2">
              <text:list-item text:style-override="id1-3-2-2-3-2">
                <text:number>1.</text:number>
                <text:p text:style-name="al">Tenzij anders overeengekomen, behoudt opdrachtnemer de auteursrechten, alsmede alle overige rechten van intellectuele of industriële eigendom op de door hem verstrekte ontwerpen, afbeeldingen, tekeningen, schetsen en offertes. Deze stukken blijven eigendom van opdrachtnemer en mogen zonder zijn uitdrukkelijke toestemming niet worden gekopieerd, aan derden worden getoond of op andere wijze worden gebruikt. De weder-partij is gehouden deze op eerste verzoek van opdrachtnemer te retourneren op straffe van een boete van € 500,- per dag.</text:p>
              </text:list-item>
              <text:list-item text:style-override="id1-3-2-2-3-3">
                <text:number>2.</text:number>
                <text:p text:style-name="al">Door het verstrekken van een opdracht tot vervaardiging van een werk naar bepaalde gegevens of aanwijzingen, alsmede bij opdracht tot toepassing van gepatenteerde werkwijzen, constructies of technische vindingen, erkent de opdrachtgever uitdrukkelijk opdrachtnemer te vrijwaren ter zake van alle schade en kosten, ook die van rechtskundige adviseurs, die bij het uitvoeren van de opdracht zouden kunnen ontstaan door (gepretendeerde) inbreuken op auteursrechten c.q. rechten van industriële eigendom.</text:p>
              </text:list-item>
            </text:list>
          </text:section>
          <text:section text:name="artikel_id1-3-2-2-4" text:style-name="artikel">
            <text:p text:style-name="artikel_kop_titel"><text:span text:style-name="artikel_kop_label">ARTIKEL</text:span> <text:span text:style-name="artikel_kop_nr">4</text:span> OVEREENKOMST</text:p>
            <text:list text:style-name="id1-3-2-2-4-2">
              <text:list-item text:style-override="id1-3-2-2-4-2">
                <text:number>1.</text:number>
                <text:p text:style-name="al">Voor werkzaamheden waarvoor naar hun aard en omvang geen offerte c.q. opdrachtbevestiging wordt verzonden, geldt de factuur tevens als opdracht-bevestiging, welke geacht wordt de overeenkomst juist en volledig weer te geven.</text:p>
              </text:list-item>
              <text:list-item text:style-override="id1-3-2-2-4-3">
                <text:number>2.</text:number>
                <text:p text:style-name="al">Elke overeenkomst wordt door opdrachtnemer aangegaan onder de opschortende voorwaarde dat de opdrachtgever voldoende kredietwaardig blijkt voor de geldelijke nakoming van de overeenkomst. Opdrachtnemer is gerechtigd voor het aangaan van de overeenkomst respectievelijk voor het uitvoeren van de overeenkomst van de opdrachtgever zekerheid te eisen dat zij aan al haar verplichtingen op grond van de overeenkomst zal voldoen.</text:p>
              </text:list-item>
              <text:list-item text:style-override="id1-3-2-2-4-4">
                <text:number>3.</text:number>
                <text:p text:style-name="al">Opdrachtnemer is bevoegd om bij de uitvoering van de overeenkomst derden in te schakelen, waarvan de kosten aan de opdrachtgever zullen worden doorberekend conform de verstrekte prijsopgave. Zo mogelijk en/of zonodig zal opdrachtnemer hieromtrent met de opdrachtgever overleg plegen.</text:p>
              </text:list-item>
              <text:list-item text:style-override="id1-3-2-2-4-5">
                <text:number>4.</text:number>
                <text:p text:style-name="al">De opdrachtgever draagt de verantwoordelijkheid voor (onduidelijkheden in) de door hem verstrekte maten, schetsen, werk- en constructietekeningen en de door hem ter beschikking gestelde goederen, informatie, rechten van intellectuele eigendom en hulppersonen.</text:p>
              </text:list-item>
              <text:list-item text:style-override="id1-3-2-2-4-6">
                <text:number>5.</text:number>
                <text:p text:style-name="al">Bij reparatiewerkzaamheden worden vervangen onderdelen en/of materialen eigendom van opdrachtnemer, tenzij schriftelijk anders is overeengekomen.</text:p>
              </text:list-item>
              <text:list-item text:style-override="id1-3-2-2-4-7">
                <text:number>6.</text:number>
                <text:p text:style-name="al">De opdrachtgever is niet gerechtigd een overeenkomst eenzijdig te annuleren. Indien zij toch tot annulering wenst over te gaan, is zij gehouden aan opdrachtnemer alle kosten te vergoeden welke hij tot dan toe heeft gemaakt. De opdrachtgever is gehouden om de door opdrachtnemer speciaal voor de uitvoering van de opdracht ingekochte goederen en materialen, welke door opdrachtgever niet gebruikt kunnen worden voor een andere opdracht, van opdrachtnemer over te kopen tegen betaling van hetgeen opdrachtnemer voor de betreffende goederen heeft betaald vermeerderd met de hieraan verbonden kosten (inkoop, ontvangst, opslaan, beheer e.d.).</text:p>
              </text:list-item>
            </text:list>
          </text:section>
          <text:section text:name="artikel_id1-3-2-2-5" text:style-name="artikel">
            <text:p text:style-name="artikel_kop_titel"><text:span text:style-name="artikel_kop_label">ARTIKEL</text:span> <text:span text:style-name="artikel_kop_nr">5</text:span> PRIJZEN</text:p>
            <text:list text:style-name="id1-3-2-2-5-2">
              <text:list-item text:style-override="id1-3-2-2-5-2">
                <text:number>1.</text:number>
                <text:p text:style-name="al">Schriftelijke overeengekomen prijzen zijn bindend, tenzij uitdrukkelijk anders is overeengekomen.</text:p>
              </text:list-item>
              <text:list-item text:style-override="id1-3-2-2-5-3">
                <text:number>2.</text:number>
                <text:p text:style-name="al">Tenzij anders is vermeld, zijn de prijzen:</text:p>
                <text:list text:style-name="id1-3-2-2-5-3-3">
                  <text:list-item text:style-override="id1-3-2-2-5-3-3-1">
                    <text:number>a)</text:number>
                    <text:p text:style-name="al">gebaseerd op de tijdens de offerte respectievelijk orderdatum geldende kostprijs bepalende factoren, zoals o.a. de hoogte van de inkoopprijzen, loonkosten, sociale lasten, vrachttarieven en assurantiepremies;</text:p>
                  </text:list-item>
                  <text:list-item text:style-override="id1-3-2-2-5-3-3-2">
                    <text:number>b)</text:number>
                    <text:p text:style-name="al">gebaseerd op levering af opdrachtnemer, magazijn of andere opslagplaatsen;</text:p>
                  </text:list-item>
                  <text:list-item text:style-override="id1-3-2-2-5-3-3-3">
                    <text:number>c)</text:number>
                    <text:p text:style-name="al">exclusief BTW, invoerrechten, andere belastingen, heffingen en rechten;</text:p>
                  </text:list-item>
                  <text:list-item text:style-override="id1-3-2-2-5-3-3-4">
                    <text:number>d)</text:number>
                    <text:p text:style-name="al">exclusief de kosten van in- en uitlading, vervoer en verzekering;</text:p>
                  </text:list-item>
                  <text:list-item text:style-override="id1-3-2-2-5-3-3-5">
                    <text:number>e)</text:number>
                    <text:p text:style-name="al">vermeld in Nederlandse valuta.</text:p>
                  </text:list-item>
                </text:list>
              </text:list-item>
              <text:list-item text:style-override="id1-3-2-2-5-4">
                <text:number>3.</text:number>
                <text:p text:style-name="al">Indien de prijs is vermeld in vreemde valuta, heeft opdrachtnemer het recht koerswijzigingen tussen de dag van totstandkoming van de overeenkomst en de dag van betaling door te berekenen.</text:p>
              </text:list-item>
              <text:list-item text:style-override="id1-3-2-2-5-5">
                <text:number>4.</text:number>
                <text:p text:style-name="al">Wijzigingen in de overeenkomst op verzoek van de opdrachtgever, welke leiden tot een hogere prijs zullen worden beschouwd als meerwerk en komen voor rekening van de opdrachtgever.</text:p>
              </text:list-item>
              <text:list-item text:style-override="id1-3-2-2-5-6">
                <text:number>5.</text:number>
                <text:p text:style-name="al">Indien de kostprijs bepalende factoren een verhoging ondervinden, buiten het geval genoemd in het vorige lid van dit artikel, is opdrachtnemer gerechtigd de overeengekomen prijs tot het moment van aflevering respectievelijk aanvang van de uitvoering van de diensten dienovereenkomstig te verhogen, tenzij uitdrukkelijk schriftelijk anders is overeengekomen.</text:p>
              </text:list-item>
              <text:list-item text:style-override="id1-3-2-2-5-7">
                <text:number>6.</text:number>
                <text:p text:style-name="al">Proefexemplaren en/of monsters worden in productie genomen tegen een vooraf overeengekomen vergoeding voor materiaalkosten en arbeidsuren. Indien met de opdrachtgever vooraf geen aangenomen prijs voor de uitvoering is overeengekomen, worden de uitgevoerde werkzaamheden berekend op grond van werkelijk gemaakte kosten.</text:p>
              </text:list-item>
            </text:list>
          </text:section>
          <text:section text:name="artikel_id1-3-2-2-6" text:style-name="artikel">
            <text:p text:style-name="artikel_kop_titel"><text:span text:style-name="artikel_kop_label">ARTIKEL</text:span> <text:span text:style-name="artikel_kop_nr">6</text:span> LEVERING EN LEVERTIJD</text:p>
            <text:list text:style-name="id1-3-2-2-6-2">
              <text:list-item text:style-override="id1-3-2-2-6-2">
                <text:number>1.</text:number>
                <text:p text:style-name="al">Levering geschiedt af fabriek, tenzij schriftelijk anders is overeengekomen. Goederen gelden als afgeleverd zodra deze de magazijnen van opdrachtnemer hebben verlaten of zodra opdrachtnemer de opdrachtgever ervan in kennis heeft gesteld dat de aflevering kan plaatshebben.</text:p>
              </text:list-item>
              <text:list-item text:style-override="id1-3-2-2-6-3">
                <text:number>2.</text:number>
                <text:p text:style-name="al">De opdrachtgever is verplicht geleverde goederen c.q. de verpakking terstond bij levering op eventuele tekorten of beschadigingen te controleren. Eventuele tekorten of beschadigingen van geleverde goederen dient de opdrachtgever op de afleveringsbon, de factuur en/of de (vervoers)documenten te (laten) vermelden, bij gebreke waarvan de opdrachtgever geacht wordt de hoeveelheid en de staatvan de geleverde goederen te hebben goedgekeurd.</text:p>
              </text:list-item>
              <text:list-item text:style-override="id1-3-2-2-6-4">
                <text:number>3.</text:number>
                <text:p text:style-name="al">Opdrachtnemer is gerechtigd om te leveren in gedeelten, welke afzonderlijk kunnen worden gefactureerd.</text:p>
              </text:list-item>
              <text:list-item text:style-override="id1-3-2-2-6-5">
                <text:number>4.</text:number>
                <text:p text:style-name="al">Opgegeven levertijden zullen nooit te beschouwen zijn als fatale termijnen, tenzij uitdrukkelijk anders is overeengekomen. Bij niet tijdige levering dient opdrachtnemer schriftelijk in gebreke te worden gesteld.</text:p>
              </text:list-item>
              <text:list-item text:style-override="id1-3-2-2-6-6">
                <text:number>5.</text:number>
                <text:p text:style-name="al">Goederen die door de opdrachtgever niet worden afgenomen, staan te harer beschikking bij opdrachtnemer opgeslagen, voor rekening en risico van de opdrachtgever.</text:p>
              </text:list-item>
              <text:list-item text:style-override="id1-3-2-2-6-7">
                <text:number>6.</text:number>
                <text:p text:style-name="al">Bij massa-goederen is in de aantallen een afwijking van 5% naar boven en beneden toegestaan. Tevens zijn toegestaan geringe afwijkingen in kleur, gewicht, afmeting en/of kwaliteit.</text:p>
              </text:list-item>
              <text:list-item text:style-override="id1-3-2-2-6-8">
                <text:number>7.</text:number>
                <text:p text:style-name="al">Wanneer door opdrachtnemer herstelde goederen door de opdrachtgever, nadat haar is medegedeeld dat ze zijn hersteld, niet binnen acht dagen worden geaccepteerd onder gelijktijdige betaling van de op dit herstel betrekking hebbende factuur, heeft opdrachtnemer het recht die goederen in het openbaar te (doen) verkopen, onder verplichting de opbrengst daarvan, na aftrek van het opdrachtnemer toekomende ter zake van reparatie- en bewaarloon, uit te keren aan de opdrachtgever.</text:p>
              </text:list-item>
            </text:list>
          </text:section>
          <text:section text:name="artikel_id1-3-2-2-7" text:style-name="artikel">
            <text:p text:style-name="artikel_kop_titel"><text:span text:style-name="artikel_kop_label">ARTIKEL</text:span> <text:span text:style-name="artikel_kop_nr">7</text:span> OPLEVERING</text:p>
            <text:list text:style-name="id1-3-2-2-7-2">
              <text:list-item text:style-override="id1-3-2-2-7-2">
                <text:number>1.</text:number>
                <text:p text:style-name="al">In geval opneming van werk is overeengekomen, geschiedt de opneming van een werk na schriftelijke mededeling aan de opdrachtgever op welke dag het werk voltooid zal zijn. De opneming geschiedt zo spoedig mogelijk. Nadat het werk is opgenomen, dient de opdrachtgever binnen acht dagen schriftelijk mede te delen of het werk al dan niet is goedgekeurd, in het laatste geval met opgave van gebreken, die de redenen van de ophouding van de goedkeuring zijn. Wordt niet acht dagen na de opneming schriftelijke meegedeeld of het werk al dan niet is goedgekeurd, dan wordt het werk geacht op de achtste dag na opneming te zijn goedgekeurd.</text:p>
              </text:list-item>
              <text:list-item text:style-override="id1-3-2-2-7-3">
                <text:number>2.</text:number>
                <text:p text:style-name="al">Kleine gebreken die gevoegelijk voor een nog volgende betalingstermijn kunnen worden hersteld, zullen geen reden tot onthouding van goedkeuring mogen zijn, mits zij een eventuele ingebruikneming niet in de weg staan. Opdrachtnemer is gehouden dergelijke gebreken zo spoedig mogelijk te herstellen.</text:p>
              </text:list-item>
              <text:list-item text:style-override="id1-3-2-2-7-4">
                <text:number>3.</text:number>
                <text:p text:style-name="al">Een werk wordt als opgeleverd beschouwd indien het overeenkomstig het vorenstaande is of geacht wordt te zijn goedgekeurd. De dag waarop het werk is of geacht wordt te zijn goedgekeurd, geldt als de dag waarop het werk als opgeleverd wordt beschouwd.</text:p>
              </text:list-item>
              <text:list-item text:style-override="id1-3-2-2-7-5">
                <text:number>4.</text:number>
                <text:p text:style-name="al">De opdrachtgever kan een werk, voordat dit voltooid is, of een al dan niet voltooid onderdeel daarvan, ingebruik nemen of doen nemen na schriftelijke toestemming door opdrachtnemer. Door bedoelde ingebruikneming wordt het werk, dan wel dat onderdeel, als opgenomen, goedgekeurd en opgeleverd beschouwd.</text:p>
              </text:list-item>
              <text:list-item text:style-override="id1-3-2-2-7-6">
                <text:number/>
                <text:p text:style-name="al">Zodra een werk of een gedeelte daarvan is opgeleverd, heeft opdrachtnemer aanspraak op volledige betaling. </text:p>
              </text:list-item>
              <text:list-item text:style-override="id1-3-2-2-7-7">
                <text:number/>
                <text:p text:style-name="al">Indien opneming van een werk niet is overeengekomen, wordt een werk geacht te zijn opgeleverd op het tijdstip waarop dit door opdrachtnemer aan de opdrachtgever is bericht, dan wel de opdrachtgever het werk in gebruik heeft genomen.</text:p>
              </text:list-item>
            </text:list>
          </text:section>
          <text:section text:name="artikel_id1-3-2-2-8" text:style-name="artikel">
            <text:p text:style-name="artikel_kop_titel"><text:span text:style-name="artikel_kop_label">ARTIKEL</text:span> <text:span text:style-name="artikel_kop_nr">8</text:span> TRANSPORT/RISICO/VERZEKERING</text:p>
            <text:list text:style-name="id1-3-2-2-8-2">
              <text:list-item text:style-override="id1-3-2-2-8-2">
                <text:number>1.</text:number>
                <text:p text:style-name="al">Alle goederen of delen hiervan van de opdrachtgever of van derden zijn gedurende de periode dat zij zich onder opzicht bevinden van opdrachtnemer, voor rekening en risico van de opdrachtgever respectievelijk die derden en zijn niet door opdrachtnemer verzekerd. Opdrachtnemer heeft deze goederen slechts onder zich genomen onder uitdrukkelijk beding dat, behalve voor zover opzet of grove schuld aan zijn zijde mocht worden bewezen, alle aansprakelijkheid van opdrachtnemer voor verlies, diefstal of enigerlei schade wordt uitgesloten en dat de opdrachtgever opdrachtnemer vrijwaart tegen alle schade en aansprakelijkheid jegens derden.</text:p>
              </text:list-item>
              <text:list-item text:style-override="id1-3-2-2-8-3">
                <text:number>2.</text:number>
                <text:p text:style-name="al">Goederen reizen steeds voor rekening en risico van de opdrachtgever, zelfs indien de levering franco geschiedt en zelfs wanneer de vervoerder vordert dat op de vrachtbrieven, vervoersadressen, e.d. de clausule voorkomt dat alle vervoerschaden voor rekening en risico van de afzender zijn.</text:p>
              </text:list-item>
              <text:list-item text:style-override="id1-3-2-2-8-4">
                <text:number>3.</text:number>
                <text:p text:style-name="al">De wijze van transport, verzending, verpakking, e.d. wordt, indien geen nadere aanwijzing door de opdrachtgever is verstrekt, door opdrachtnemer als goed huisvader bepaald, zonder dat hij hiervoor enige aansprakelijkheid draagt. </text:p>
              </text:list-item>
              <text:list-item text:style-override="id1-3-2-2-8-5">
                <text:number>4.</text:number>
                <text:p text:style-name="al">Emballage is voor rekening van de opdrachtgever. Indien overeengekomen en binnen 14 dagen in een goede staat franco geretourneerd, wordt de emballage tegen 75% van de berekende prijs door opdrachtnemer teruggenomen.</text:p>
              </text:list-item>
              <text:list-item text:style-override="id1-3-2-2-8-6">
                <text:number>5.</text:number>
                <text:p text:style-name="al">Indien goederen door oorzaken onafhankelijk van de wil van opdrachtgever, niet naar de plaats van bestemming kunnen worden vervoerd, is opdrachtnemer gerechtigd deze goederen voor rekening en risico van de opdrachtgever op te slaan en betaling te verlangen, als had inontvangstneming plaatsgehad.</text:p>
              </text:list-item>
            </text:list>
          </text:section>
          <text:section text:name="artikel_id1-3-2-2-9" text:style-name="artikel">
            <text:p text:style-name="artikel_kop_titel"><text:span text:style-name="artikel_kop_label">ARTIKEL</text:span> <text:span text:style-name="artikel_kop_nr">9</text:span> GARANTIE EN AANSPRAKELIJKHEID</text:p>
            <text:list text:style-name="id1-3-2-2-9-2">
              <text:list-item text:style-override="id1-3-2-2-9-2">
                <text:number>1.</text:number>
                <text:p text:style-name="al">Met inachtneming van hetgeen elders in deze voorwaarden is bepaald, staat de opdrachtnemer in voor deugdelijkheid van door hem geleverde goederen en diensten gedurende een termijn van zes maanden, of een andere door partijen overeengekomen termijn, na levering met inachtneming van de volgende beperkingen:</text:p>
                <text:list text:style-name="id1-3-2-2-9-2-3">
                  <text:list-item text:style-override="id1-3-2-2-9-2-3-1">
                    <text:number>a)</text:number>
                    <text:p text:style-name="al">goederen waarvan de opdrachtgever aantoont dat die niet aan de overeenkomst beantwoorden, zal opdrachtnemer kosteloos herstellen , dan wel vervangen;</text:p>
                  </text:list-item>
                  <text:list-item text:style-override="id1-3-2-2-9-2-3-2">
                    <text:number>b)</text:number>
                    <text:p text:style-name="al">met betrekking tot goederen die opdrachtnemer niet zelf heeft gefabriceerd, maar elders heeft ingekocht, beperkt de verplichting zich tot de garantie van de leverancier/producent van opdrachtnemer;</text:p>
                  </text:list-item>
                  <text:list-item text:style-override="id1-3-2-2-9-2-3-3">
                    <text:number>c)</text:number>
                    <text:p text:style-name="al">de garantieverplichting van opdrachtnemer vervalt indien de opdrachtgever buiten opdrachtnemer om wijzigingen heeft aangebracht aan geleverde goederen,</text:p>
                  </text:list-item>
                </text:list>
              </text:list-item>
              <text:list-item text:style-override="id1-3-2-2-9-3">
                <text:number/>
                <text:p text:style-name="al">dan wel reparaties heeft laten verrichten/verricht en indien de opdrachtgever de goederen onoordeelkundig heeft behandeld of onderhouden.</text:p>
              </text:list-item>
              <text:list-item text:style-override="id1-3-2-2-9-4">
                <text:number>2.</text:number>
                <text:p text:style-name="al">Bovengenoemde beperkingen van de aansprakelijkheid van opdrachtnemer gelden niet indien sprake is van opzet of grove schuld aan de zijde van opdrachtnemer.</text:p>
              </text:list-item>
              <text:list-item text:style-override="id1-3-2-2-9-5">
                <text:number>3.</text:number>
                <text:p text:style-name="al">Voldoening aan de garantieverplichting door opdrachtnemer geldt als enige en algehele schadevergoeding voor de opdrachtgever. In geval van niet, niet tijdige of niet volledige levering is aan de verplichting van opdrachtnemer tot vergoeding van de schade voldaan door het ontbrekende alsnog te leveren. Voor het geval dat niet meer mogelijk is, is aan verplichting van opdrachtnemer tot vergoeding van het geleden nadeel volledig voldaan door betaling van de werkelijk door de opdrachtgever gemaakte onkosten, met als maximum het door partijen overeengekomen factuurbedrag met betrekking tot de te leveren goederen en/of te verrichten werkzaamheden.</text:p>
              </text:list-item>
              <text:list-item text:style-override="id1-3-2-2-9-6">
                <text:number>4.</text:number>
                <text:p text:style-name="al">Indien twee of meer (rechts-)personen gezamenlijk met opdrachtnemer een overeenkomst sluiten, is ieder van hen hoofdelijk aansprakelijk voor de volledige nakoming van de verbintenis die voor hen uit de overeenkomst voortspruiten.</text:p>
              </text:list-item>
            </text:list>
          </text:section>
          <text:section text:name="artikel_id1-3-2-2-10" text:style-name="artikel">
            <text:p text:style-name="artikel_kop_titel"><text:span text:style-name="artikel_kop_label">ARTIKEL</text:span> <text:span text:style-name="artikel_kop_nr">10</text:span> KLACHTEN</text:p>
            <text:list text:style-name="id1-3-2-2-10-2">
              <text:list-item text:style-override="id1-3-2-2-10-2">
                <text:number>1.</text:number>
                <text:p text:style-name="al">De controle op de hoeveelheid van het geleverde berust, conform artikel 6 lid 2 van deze voorwaarden, bij de opdrachtgever.</text:p>
              </text:list-item>
              <text:list-item text:style-override="id1-3-2-2-10-3">
                <text:number>2.</text:number>
                <text:p text:style-name="al">De opdrachtgever is verplicht direct na ontvangst van de goederen te controleren of de goederen aan de overeenkomst beantwoorden. Klachten betreffende de leveringen behoren zo spoedig mogelijk, doch uiterlijk binnen acht dagen na ontvangst van de goederen, schriftelijk bij opdrachtnemer te zijn ingediend, bij gebreke waarvan de opdrachtgever geacht wordt het geleverde te hebben geaccepteerd, onverminderd haar rechten ingevolge de wet in geval van verborgen gebreken. Verwerkte goederen worden geacht te zijn goedgekeurd.</text:p>
              </text:list-item>
              <text:list-item text:style-override="id1-3-2-2-10-4">
                <text:number>3.</text:number>
                <text:p text:style-name="al">Klachten over de geleverde goederen geven de opdrachtgever niet het recht haar betalingsverplichting op te schorten. Retourzendingen kunnen slechts geschieden na voorafgaande schriftelijke toestemming door opdrachtnemer, onder de door opdrachtnemer te bepalen voorwaarden.</text:p>
              </text:list-item>
            </text:list>
          </text:section>
          <text:section text:name="artikel_id1-3-2-2-11" text:style-name="artikel">
            <text:p text:style-name="artikel_kop_titel"><text:span text:style-name="artikel_kop_label">ARTIKEL</text:span> <text:span text:style-name="artikel_kop_nr">11</text:span> EIGENDOMSVOORBEHOUD/RETENTIE</text:p>
            <text:list text:style-name="id1-3-2-2-11-2">
              <text:list-item text:style-override="id1-3-2-2-11-2">
                <text:number>1.</text:number>
                <text:p text:style-name="al">De eigendom van alle door opdrachtnemer aan de opdrachtgever geleverde goederen blijft bij opdrachtnemer zolang de opdrachtgever de vorderingen van opdrachtnemer uit hoofde van deze of gelijksoortige overeenkomsten niet heeft voldaan, zolang de opdrachtgever de verrichte of de nog te verrichten werkzaamheden uit deze of gelijksoortige overeenkomsten niet heeft voldaan en zolang de opdrachtgever vorderingen van opdrachtnemer wegens tekortschieten in de nakoming van zodanige verbintenissen niet heeft voldaan, waaronder begrepen vorderingen ter zake van boete, renten en kosten.</text:p>
              </text:list-item>
              <text:list-item text:style-override="id1-3-2-2-11-3">
                <text:number>2.</text:number>
                <text:p text:style-name="al">Opdrachtnemer is bevoegd de goederen, zonder ingebrekestelling, bij overschrijding van de betalingstermijn terug te vorderen. De opdrachtgever is verplicht de goederen op eerste vordering van opdrachtnemer onverwijld terug te geven: de kosten van teruggave zijn voor rekening van de opdrachtgever, dan wel stelt de opdrachtgever opdrachtnemer in de gelegenheid de geleverde goederen bij haar terug te halen.</text:p>
              </text:list-item>
              <text:list-item text:style-override="id1-3-2-2-11-4">
                <text:number>3.</text:number>
                <text:p text:style-name="al">De opdrachtgever is zolang zij aan haar verplichtingen tegenover opdrachtnemer niet heeft voldaan, niet gerechtigd op de door opdrachtnemer geleverde goederen een pandrecht of een bezitloos pandrecht te vestigen en verbindt zich tegenover derden die daarop een dergelijk recht willen vestigen, te zullen verklaren dat zij niet tot het vestigen van een pandrecht bevoegd is. Voorts verbindt de opdrachtgever zich geen akte te zullen ondertekenen waarbij een pandrecht op de goederen wordt gevestigd, in welk geval de opdrachtgever zich aan verduistering schuldig zal maken.</text:p>
              </text:list-item>
              <text:list-item text:style-override="id1-3-2-2-11-5">
                <text:number>4.</text:number>
                <text:p text:style-name="al">Opdrachtnemer is gerechtigd om goederen die hij van de opdrachtgever onder zich heeft, onder zich te houden tot de voldoening van alle kosten die hij ter uitvoering van orders van dezelfde opdrachtgever heeft gemaakt, onverschillig of deze orders betrekking hebben op voormelde of andere goederen/ prestaties van de opdrachtgever. Dit recht van retentie heeft opdrachtnemer ook indien de opdrachtgever in staat van faillissement is verklaard, dan wel surséance van betaling heeft aangevraagd of verkregen.</text:p>
              </text:list-item>
            </text:list>
          </text:section>
          <text:section text:name="artikel_id1-3-2-2-12" text:style-name="artikel">
            <text:p text:style-name="artikel_kop_titel"><text:span text:style-name="artikel_kop_label">ARTIKEL</text:span> <text:span text:style-name="artikel_kop_nr">12</text:span> BETALING</text:p>
            <text:list text:style-name="id1-3-2-2-12-2">
              <text:list-item text:style-override="id1-3-2-2-12-2">
                <text:number>1.</text:number>
                <text:p text:style-name="al">Betaling dient netto, bij af-, of oplevering te geschieden , tenzij schriftelijk een andere betalingsregeling is overeengekomen.</text:p>
              </text:list-item>
              <text:list-item text:style-override="id1-3-2-2-12-3">
                <text:number>2.</text:number>
                <text:p text:style-name="al">Indien opdrachtnemer één of meer vorderingen op de opdrachtgever bezit, die niet voortvloeien uit geleverde of te leveren goederen, of ten behoeve van de opdrachtgever verrichte of te verrichten werkzaamheden, alsmede ter zake van een vordering wegens tekortschieten van zodanige overeenkomsten, zal de betaling die van de opdrachtgever wordt ontvangen, allereerst strekken tot betaling van die vorderingen.</text:p>
              </text:list-item>
              <text:list-item text:style-override="id1-3-2-2-12-4">
                <text:number>3.</text:number>
                <text:p text:style-name="al">Indien betaling niet binnen de betalingstermijn heeft plaatsgevonden, is de opdrachtgever van rechtswege in verzuim en is zij rente verschuldigd van 1,5% per (gedeelte van een) maand over het nog openstaande bedrag.</text:p>
              </text:list-item>
              <text:list-item text:style-override="id1-3-2-2-12-5">
                <text:number>4.</text:number>
                <text:p text:style-name="al">Alle te maken gerechtelijke en buitengerechtelijke incassokosten komen voor rekening van de opdrachtgever. De buitengerechtelijke incassokosten bedragen tenminste 15% van het met inbegrip van genoemde rente door de opdrachtgever verschuldigde bedrag, met een minimum van € 75,- exclusief BTW. </text:p>
              </text:list-item>
              <text:list-item text:style-override="id1-3-2-2-12-6">
                <text:number>5.</text:number>
                <text:p text:style-name="al">Indien opdrachtnemer het faillissement van de opdrachtgever aanvraagt, zal deze tevens gehouden zijn naast de hierboven genoemde kosten, de kosten van de faillissements-aanvraag te voldoen aan opdrachtnemer.</text:p>
              </text:list-item>
            </text:list>
          </text:section>
          <text:section text:name="artikel_id1-3-2-2-13" text:style-name="artikel">
            <text:p text:style-name="artikel_kop_titel"><text:span text:style-name="artikel_kop_label">ARTIKEL</text:span> <text:span text:style-name="artikel_kop_nr">13</text:span> OVERMACHT</text:p>
            <text:list text:style-name="id1-3-2-2-13-2">
              <text:list-item text:style-override="id1-3-2-2-13-2">
                <text:number>1.</text:number>
                <text:p text:style-name="al">Onder overmacht wordt hier verstaan elke omstandigheid die de nakoming van enige verplichting van de zijde van opdrachtnemer kan verijdelen of bemoeilijken, en waarvoor niet geldt dat, naar de kennelijke strekking van de betreffende verplichting, opdrachtnemer heeft beoogd dat die omstandigheid voor zijn risico zou zijn. Onder genoemde omstandigheden moeten tenminste worden begrepen oorlog, oorlogsgevaar, staking, machinedefect, transport-moeilijkheden, brand, pandemie en andere ernstige storingen in het bedrijf van opdrachtnemer of diens leveranciers.</text:p>
              </text:list-item>
              <text:list-item text:style-override="id1-3-2-2-13-3">
                <text:number>2.</text:number>
                <text:p text:style-name="al">Indien door overmacht de levering meer dan twee maanden wordt vertraagd, zijn zowel opdrachtnemer als de opdrachtgever bevoegd de overeenkomst als beëindigd te beschouwen. In dat geval heeft opdrachtnemer terstond recht op vergoeding van de door hem gemaakte kosten. Opdrachtnemer is in geval van overmacht nimmer tot enige schadevergoeding gehouden.</text:p>
              </text:list-item>
            </text:list>
          </text:section>
          <text:section text:name="artikel_id1-3-2-2-14" text:style-name="artikel">
            <text:p text:style-name="artikel_kop_titel"><text:span text:style-name="artikel_kop_label">ARTIKEL</text:span> <text:span text:style-name="artikel_kop_nr">14</text:span> TOEPASSELIJK RECHT</text:p>
            <text:p text:style-name="al">Op alle overeenkomsten, waarop deze voorwaarden geheel of gedeeltelijk van toepassing zijn, is uitsluitend toepasselijk het Nederlands recht.</text:p>
          </text:section>
          <text:section text:name="artikel_id1-3-2-2-15" text:style-name="artikel">
            <text:p text:style-name="artikel_kop_titel"><text:span text:style-name="artikel_kop_label">ARTIKEL</text:span> <text:span text:style-name="artikel_kop_nr">15</text:span> GESCHILLEN</text:p>
            <text:p text:style-name="al">Alle geschillen voortvloeiende uit of verband houdende met de overeenkomst waarop deze voorwaarden van toepassing zijn, zullen worden beslist door de binnen het vestigingsgebied van de opdrachtnemer bevoegde burgerlijke rechter, zulks voor zover de wettelijke bepalingen dit toestaan.</text:p>
            <text:p text:style-name="al">De opdrachtnemer heeft het recht om in afwijking van het vorenstaande de rechter van de woonplaats van de opdrachtgever te adiëren.</text:p>
          </text:section>
          <text:section text:name="artikel_id1-3-2-2-16" text:style-name="artikel">
            <text:p text:style-name="artikel_kop_titel"><text:span text:style-name="artikel_kop_label">ARTIKEL</text:span> <text:span text:style-name="artikel_kop_nr">16</text:span> SLOTBEPALING</text:p>
            <text:p text:style-name="al">Elk beding dat strijdig mocht zijn of worden met dwingende bepalingen van Nederlands recht, zal telkens, indien mogelijk, worden herleid tot de toegelaten werking. In geen geval zal de nietigheid van één of andere bepaling de geldigheid van deze voorwaarden aantast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8794</text:span><text:line-break/><text:date style:data-style-name="dag" text:fixed="true" text:date-value="2026-01-19"/><text:line-break/><text:date style:data-style-name="jaar" text:fixed="true" text:date-value="2026-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94</text:span><text:date style:data-style-name="nicedate" text:fixed="true" text:date-value="2026-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94</text:span><text:date style:data-style-name="nicedate" text:fixed="true" text:date-value="2026-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Breda</meta:user-defined>
    <meta:user-defined meta:name="OVERHEID.Informatietype/DC.type">officiële publicatie</meta:user-defined>
    <meta:user-defined meta:name="OVERHEIDop.Rubriek/DC.type">ander besluit van algemene strekking</meta:user-defined>
    <meta:user-defined meta:name="OVERHEID.Gemeente/DCTERMS.publisher">Breda</meta:user-defined>
    <meta:user-defined meta:name="OVERHEID.Gemeente/OVERHEID.authority">Breda</meta:user-defined>
    <meta:user-defined meta:name="OVERHEID.TaxonomieBeleidsagendaDecentraal/OVERHEID.category">Bestuur | Organisatie en beleid</meta:user-defined>
    <meta:user-defined meta:name="DC.source">Onbekend</meta:user-defined>
    <meta:user-defined meta:name="OVERHEIDop.referentienummer">5880813</meta:user-defined>
    <meta:user-defined meta:name="DCTERMS.alternative">Algemene verkoopvoorwaarden Breda Werkt</meta:user-defined>
    <dc:language>nl</dc:language>
    <meta:user-defined meta:name="OVERHEIDop.locatietype/OVERHEIDop.gebiedsmarkering">Gemeente</meta:user-defined>
    <meta:user-defined meta:name="DC.title">Algemene verkoopvoorwaarden Breda Werkt</meta:user-defined>
    <meta:user-defined meta:name="DCTERMS.W3CDTF/DCTERMS.available">2026-01-19</meta:user-defined>
    <meta:user-defined meta:name="DCTERMS.W3CDTF/OVERHEIDop.jaargang">2026</meta:user-defined>
    <meta:user-defined meta:name="OVERHEIDop.publicationIssue">18794</meta:user-defined>
    <meta:user-defined meta:name="OVERHEIDop.betreftRegeling">CVDR755460_1</meta:user-defined>
    <meta:user-defined meta:name="OVERHEIDop.GmbID/DC.identifier">gmb-2026-18794</meta:user-defined>
    <meta:user-defined meta:name="xs:date/OVERHEIDop.startdatum">2026-01-20</meta:user-defined>
    <meta:user-defined meta:name="OVERHEIDop.versieInformatie"/>
  </office:meta>
</office:document-meta>
</file>