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Allard Piersonstraat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Schinnenbaan, ter hoogte van de zijkant van pandnummers 560–564, een gehandicaptenparkeerplaats op kenteken is ingericht;</text:p>
            <text:p text:style-name="al">de aanvrager een andere parkeerplaats wenst;</text:p>
            <text:p text:style-name="al">hierin kan worden voorzien door de gehandicaptenparkeerplaats aan de Schinnenbaan, ter hoogte van de achterkant van pandnummers 560–564, te verplaatsen;</text:p>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BESLUIT:</text:p>
            <text:p text:style-name="common-al">• tot het aan de Schinnenbaan, ter hoogte van de achterkant van pandnummers 560–564, inrichten van een gehandicaptenparkeerplaats door middel van het plaatsen van bord E6 van het RVV 1990, voorzien van een onderbord met het kenteken van de auto van de aanvrager, en het aanbrengen van een kruismarkering in het parkeervak, en tot het verwijderen van bord E6 van het RVV 1990 met onderbord met het kenteken van de houder, aan de Schinnenbaan ter hoogte van de zijkant van pandnummers 560–564.</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20 april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text:p>
            <text:p><text:span text:style-name="functie">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187770</text:span><text:line-break/><text:date style:data-style-name="dag" text:fixed="true" text:date-value="2026-04-20"/><text:line-break/><text:date style:data-style-name="jaar" text:fixed="true" text:date-value="2026-04-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7770</text:span><text:date style:data-style-name="nicedate" text:fixed="true" text:date-value="2026-04-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7770</text:span><text:date style:data-style-name="nicedate" text:fixed="true" text:date-value="2026-04-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4/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Schinnenbaan, ter hoogte van de achterkant van pandnummers 560–564</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OVERHEIDop.locatietype/OVERHEIDop.gebiedsmarkering">Punt</meta:user-defined>
    <meta:user-defined meta:name="DC.title">BESLUIT VERKEERSMAATREGEL     Allard Piersonstraat (ROTTERDAM)</meta:user-defined>
    <meta:user-defined meta:name="DCTERMS.W3CDTF/DCTERMS.available">2026-04-20</meta:user-defined>
    <meta:user-defined meta:name="DCTERMS.W3CDTF/OVERHEIDop.jaargang">2026</meta:user-defined>
    <meta:user-defined meta:name="OVERHEIDop.publicationIssue">187770</meta:user-defined>
    <meta:user-defined meta:name="OVERHEIDop.GmbID/DC.identifier">gmb-2026-187770</meta:user-defined>
    <meta:user-defined meta:name="OVERHEIDop.versieInformatie"/>
  </office:meta>
</office:document-meta>
</file>