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Tuinstraat 179-1 1015P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Tuinstraat 179-1 1015PC Amsterdam</text:p>
            <text:p text:style-name="common-al">Datum ontvangst: 16-04-2026 </text:p>
            <text:p text:style-name="common-al">Zaaknummer: Z2026-01691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68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68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68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6915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Tuinstraat 179-1 1015PC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7688</meta:user-defined>
    <meta:user-defined meta:name="OVERHEIDop.GmbID/DC.identifier">gmb-2026-187688</meta:user-defined>
    <meta:user-defined meta:name="OVERHEIDop.versieInformatie"/>
  </office:meta>
</office:document-meta>
</file>