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Keverdijk, ter hoogte van huisnummer 1c 1381HL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: verleend</text:p>
            <text:p text:style-name="common-al">Besluit verzonden op: 16-04-2026</text:p>
            <text:p text:style-name="common-al">Zaakadres: Keverdijk, ter hoogte van huisnummer 1c 1381HL Weesp</text:p>
            <text:p text:style-name="common-al">Zaaknummer: Z2025-054467</text:p>
            <text:p text:style-name="common-al">DSO-nummer: 202512190205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weesp@amsterdam.nl?Subject=Dossiernummer Z2025-054467" xlink:type="simple">vth.weesp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67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6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4467</meta:user-defined>
    <meta:user-defined meta:name="DCTERMS.abstract">aanbrengen van 2 scherme stalen buispalen aan weerszijden v/h spoor t.h.v. Keverdijk i.v.m. het plaatsen van tijdelijk Wheel Profile Monitoring Syste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Keverdijk, ter hoogte van huisnummer 1c 1381HL Weesp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7672</meta:user-defined>
    <meta:user-defined meta:name="OVERHEIDop.GmbID/DC.identifier">gmb-2026-187672</meta:user-defined>
    <meta:user-defined meta:name="OVERHEIDop.versieInformatie"/>
  </office:meta>
</office:document-meta>
</file>