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Tafelen op het Talud</text:p>
            <text:p text:style-name="common-al">Datum ontvangst: 18-03-2026 20:31</text:p>
            <text:p text:style-name="common-al">Zaaknummer: Z2026-012452</text:p>
            <text:p text:style-name="common-al">DSO-nummer: 202603180209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7640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64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64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2452</meta:user-defined>
    <meta:user-defined meta:name="DCTERMS.abstract">Tafelen op het Talu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7640</meta:user-defined>
    <meta:user-defined meta:name="OVERHEIDop.GmbID/DC.identifier">gmb-2026-187640</meta:user-defined>
    <meta:user-defined meta:name="OVERHEIDop.versieInformatie"/>
  </office:meta>
</office:document-meta>
</file>