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evenementenvergunning voor diverse kleine evenementen tijdens de Beemster Feestweek 2026 van 25 juli 2026 tot en met 1 augustus 2026 op diverse locaties te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pril 2026 heeft de gemeente een aanvraag evenementenvergunning voor diverse kleine evenementen tijdens de Beemster Feestweek 2026 van 25 juli 2026 tot en met 1 augustus 2026 op diverse locaties te Middenbeemster ontvangen. De aanvraag is geregistreerd onder zaaknummer Z2026-00001651. Dit is aangevraagd:</text:p>
            <text:list text:style-name="id1-3-2-1-1-2">
              <text:list-item text:style-override="id1-3-2-1-1-2-1">
                <text:number>•</text:number>
                <text:p text:style-name="al">Houden van een evenement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8762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2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2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651</meta:user-defined>
    <meta:user-defined meta:name="DCTERMS.abstract">Betreft: aanvraag op locatie Middenbeemster Diverse locaties te Purmerend</meta:user-defined>
    <dc:language>nl</dc:language>
    <meta:user-defined meta:name="OVERHEIDop.locatietype/OVERHEIDop.gebiedsmarkering">Vlak</meta:user-defined>
    <meta:user-defined meta:name="DC.title">Aanvraag evenementenvergunning voor diverse kleine evenementen tijdens de Beemster Feestweek 2026 van 25 juli 2026 tot en met 1 augustus 2026 op diverse locaties te Middenbeemster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621</meta:user-defined>
    <meta:user-defined meta:name="OVERHEIDop.GmbID/DC.identifier">gmb-2026-187621</meta:user-defined>
    <meta:user-defined meta:name="OVERHEIDop.versieInformatie"/>
  </office:meta>
</office:document-meta>
</file>