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evenement Beemster Autocross 2026 op 2 augustus 2026 ter hoogte van Rijperweg 37 te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april 2026 heeft de gemeente een aanvraag vergunning voor het evenement Beemster Autocross 2026 op 2 augustus 2026 ter hoogte van Rijperweg 37 te Middenbeemster ontvangen. De aanvraag is geregistreerd onder zaaknummer Z2026-00001652. Dit is aangevraagd:</text:p>
            <text:list text:style-name="id1-3-2-1-1-2">
              <text:list-item text:style-override="id1-3-2-1-1-2-1">
                <text:number>•</text:number>
                <text:p text:style-name="al">Houden van een evenement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18760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60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60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652</meta:user-defined>
    <meta:user-defined meta:name="DCTERMS.abstract">Betreft: aanvraag op locatie Rijperweg thv nr 37 Middenbeemster te Purmerend</meta:user-defined>
    <dc:language>nl</dc:language>
    <meta:user-defined meta:name="OVERHEIDop.locatietype/OVERHEIDop.gebiedsmarkering">Vlak</meta:user-defined>
    <meta:user-defined meta:name="DC.title">Aanvraag vergunning voor het evenement Beemster Autocross 2026 op 2 augustus 2026 ter hoogte van Rijperweg 37 te Middenbeemster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7601</meta:user-defined>
    <meta:user-defined meta:name="OVERHEIDop.GmbID/DC.identifier">gmb-2026-187601</meta:user-defined>
    <meta:user-defined meta:name="OVERHEIDop.versieInformatie"/>
  </office:meta>
</office:document-meta>
</file>