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van Asseltsweg 3 t/m 7, 8096AT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- van Asseltsweg 3 t/m 7 in Oldebroek, voor het verwijderen van asbesthoudende materialen, verzonden op 14 april 2026 (zaaknummer R2026-00975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18706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06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06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0975</meta:user-defined>
    <meta:user-defined meta:name="DCTERMS.abstract">Betreft: Melding op locatie van Asseltsweg 3 t/m 7, 8096AT Oldebroe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geaccepteerde melding, van Asseltsweg 3 t/m 7, 8096AT Oldebroek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069</meta:user-defined>
    <meta:user-defined meta:name="OVERHEIDop.GmbID/DC.identifier">gmb-2026-187069</meta:user-defined>
    <meta:user-defined meta:name="OVERHEIDop.versieInformatie"/>
  </office:meta>
</office:document-meta>
</file>