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aststellen maatwerkvoorschriften voor het mogen afwijken van de tijdstippen van uitvoering - Station Amsterdam Zuid, Amsterdam</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Maatwerkvoorschriften op grond van het Besluit bouwwerken leefomgeving voor het mogen afwijken van de tijdstippen van uitvoering. </text:p>
            <text:p text:style-name="common-al">Het besluit betreft het mogen afwijken van de geldende werktijden en dagwaarden zoals genoemd in artikel 7.17 lid 1 en lid 2 van het Besluit bouwwerken leefomgeving (Bbl) ten behoeve van het uitvoeren van werkzaamheden in de periode vanaf 27 april 2026 tot en met 14 juni 2026. </text:p>
            <text:p text:style-name="common-al">Het gaat om het uitvoeren van werkzaamheden ten behoeve van de omgevingsvergunning, OLO-6243819, voor het realiseren van de eerste twee fasen (fase OVT 1 en 2) van de nieuwe openbaar vervoersterminal (OVT) van het Station Amsterdam Zuid. </text:p>
            <text:p text:style-name="common-al">De specifieke momenten en werkzaamheden zijn terug te vinden in het besluit.</text:p>
            <text:p text:style-name="common-al">Aanvrager: ProRail B.V.</text:p>
            <text:p text:style-name="common-al">Zaaknummer: OD2026-0024011</text:p>
            <text:p text:style-name="common-al">DSO nummer: 2026040802129</text:p>
            <text:p text:style-name="common-al">Uitkomst besluit: verleend</text:p>
            <text:p text:style-name="common-al">Datum besluit: 14-04-2026</text:p>
            <text:p text:style-name="common-al">Bezwaar in te dienen tot en met: 26-05-2026</text:p>
            <text:p text:style-name="common-al">Namens: Gemeente Amsterdam</text:p>
            <text:p text:style-name="common-al">Wilt u de gepubliceerde documenten behorende bij deze bekendmaking inzien, klik dan <text:a xlink:href="https://edataloket.odnzkg.nl/?q={%22search%22:%22OD2026-0024011%22,%22aggs%22:{%22odnzkg_zaak_nummer%22:{%22key%22:%22odnzkg_zaak_nummer%22,%22field%22:%22odnzkg.zaak.nummer.keyword%22,%22fields%22:[],%22type%22:%22keyword%22,%22data%22:[%22OD2026-0024011%22]}}}"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Het Juridisch Bureau, Postbus 483, 1000 AL Amsterdam. U kunt ook digitaal uw bezwaarschrift indienen via <text:a xlink:href="https://www.amsterdam.nl/contact/bezwaarmaken/bezwaarjb/?vkurl=bezwaar%2Fjb" xlink:type="simple">www.amsterdam.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Afdeling Publiekrecht, Team bestuursrecht algemeen, Postbus 75850, 1070 AW Amsterda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87031</text:span><text:line-break/><text:date style:data-style-name="dag" text:fixed="true" text:date-value="2026-04-20"/><text:line-break/><text:date style:data-style-name="jaar" text:fixed="true" text:date-value="2026-04-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7031</text:span><text:date style:data-style-name="nicedate" text:fixed="true" text:date-value="2026-04-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7031</text:span><text:date style:data-style-name="nicedate" text:fixed="true" text:date-value="2026-04-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OD2026-0024011</meta:user-defined>
    <meta:user-defined meta:name="DCTERMS.abstract">VRG-0252 Maatwerkvoorschrift geluid en werktijden week 18-24 OVT 2026</meta:user-defined>
    <dc:language>nl</dc:language>
    <meta:user-defined meta:name="OVERHEIDop.locatietype/OVERHEIDop.gebiedsmarkering">Punt</meta:user-defined>
    <meta:user-defined meta:name="OVERHEIDop.locatietype/OVERHEIDop.gebiedsmarkering">Vlak</meta:user-defined>
    <meta:user-defined meta:name="DC.title">Besluit vaststellen maatwerkvoorschriften voor het mogen afwijken van de tijdstippen van uitvoering - Station Amsterdam Zuid, Amsterdam</meta:user-defined>
    <meta:user-defined meta:name="DCTERMS.W3CDTF/DCTERMS.available">2026-04-20</meta:user-defined>
    <meta:user-defined meta:name="DCTERMS.W3CDTF/OVERHEIDop.jaargang">2026</meta:user-defined>
    <meta:user-defined meta:name="OVERHEIDop.publicationIssue">187031</meta:user-defined>
    <meta:user-defined meta:name="OVERHEIDop.GmbID/DC.identifier">gmb-2026-187031</meta:user-defined>
    <meta:user-defined meta:name="OVERHEIDop.versieInformatie"/>
  </office:meta>
</office:document-meta>
</file>