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asbest verwijderen , Constantijnlaan 13, 7261WS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pril 2026 is een melding ontvangen waarvoor geen vergunningsplicht geldt voor de locatie Constantijnlaan 13, 7261WS Ruurlo. De melding is geregistreerd onder zaaknummer Z2026-00000658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8691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91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91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58</meta:user-defined>
    <meta:user-defined meta:name="DCTERMS.abstract">Betreft: Melding op locatie Constantijnlaan 13, 7261WS Ruurlo</meta:user-defined>
    <dc:language>nl</dc:language>
    <meta:user-defined meta:name="OVERHEIDop.locatietype/OVERHEIDop.gebiedsmarkering">Vlak</meta:user-defined>
    <meta:user-defined meta:name="DC.title">Melding asbest verwijderen , Constantijnlaan 13, 7261WS Ruurlo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6918</meta:user-defined>
    <meta:user-defined meta:name="OVERHEIDop.GmbID/DC.identifier">gmb-2026-186918</meta:user-defined>
    <meta:user-defined meta:name="OVERHEIDop.versieInformatie"/>
  </office:meta>
</office:document-meta>
</file>