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demonstratie en workshops zwaardvechten op 27 april 2026 op de locatie Grotekerksbuurt 3 te Dordrecht zaaknummer 900361712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demonstratie en workshops zwaardvechten op 27 april 2026 op de locatie Grotekerksplein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186377</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377</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377</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demonstratie en workshops zwaardvechten op 27 april 2026 op de locatie Grotekerksbuurt 3 te Dordrecht zaaknummer 9003617127</meta:user-defined>
    <meta:user-defined meta:name="DCTERMS.W3CDTF/DCTERMS.available">2026-04-20</meta:user-defined>
    <meta:user-defined meta:name="DCTERMS.W3CDTF/OVERHEIDop.jaargang">2026</meta:user-defined>
    <meta:user-defined meta:name="OVERHEIDop.publicationIssue">186377</meta:user-defined>
    <meta:user-defined meta:name="OVERHEIDop.GmbID/DC.identifier">gmb-2026-186377</meta:user-defined>
    <meta:user-defined meta:name="OVERHEIDop.versieInformatie"/>
  </office:meta>
</office:document-meta>
</file>