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melding Zomerfair op 17 juni 2026 in Noardburg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Tytsjerksteradiel is geen vergunning of ontheffing (meer) nodig, maar geldt wel een meldingsplicht. Deze meldingen worden geplaatst op de evenementenkalender van de gemeente Tytsjerksteradiel.</text:p>
            <text:p text:style-name="common-al">Op 1 april 2026 is de volgende melding binnengekomen:</text:p>
            <text:p text:style-name="last-al">Noardburgum, Noorderbreedte Toutenburg, Zomerweg 75, Zomerfair met o.a. kinderactiviteiten en muziek op 17 juni 2026 van 13.00 uur tot 17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18625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625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625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Tytsjerksteradiel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TZ2026-001009</meta:user-defined>
    <meta:user-defined meta:name="DCTERMS.abstract">Zomerfair op 17 juni 2026 in Noardburgum</meta:user-defined>
    <dc:language>nl</dc:language>
    <meta:user-defined meta:name="OVERHEIDop.locatietype/OVERHEIDop.gebiedsmarkering">Punt</meta:user-defined>
    <meta:user-defined meta:name="DC.title">Gemeente Tytsjerksteradiel - melding Zomerfair op 17 juni 2026 in Noardburgu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6255</meta:user-defined>
    <meta:user-defined meta:name="OVERHEIDop.GmbID/DC.identifier">gmb-2026-186255</meta:user-defined>
    <meta:user-defined meta:name="OVERHEIDop.versieInformatie"/>
  </office:meta>
</office:document-meta>
</file>