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verplaatsingwoensdagmarkti177318ea-5012-46af-9ff3-34fecfd6707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office:automatic-styles>
  <office:body>
    <office:text>
      <text:p text:style-name="new_page_staatscourant"/>
      <text:p text:style-name="single-kop-titel">Besluit tijdelijke verplaatsing warenmarkt 6 mei 2026 </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gelet op artikel 1, onderdeel c en artikel 3 van het Besluit warenmarkten Vlaardingen 2021;</text:p>
            <text:p text:style-name="al">gelet op het Algemeen mandaatbesluit ambtenaren Vlaardingen 2023</text:p>
            <text:p text:style-name="al"/>
            <text:p text:style-name="al">Overwegende:</text:p>
            <text:list text:style-name="id1-3-2-1-1-7">
              <text:list-item text:style-override="id1-3-2-1-1-7-1">
                <text:number>–</text:number>
                <text:p text:style-name="al">dat het college de bevoegdheid heeft om de dag en plaats van de warenmarkt te bepalen;</text:p>
              </text:list-item>
              <text:list-item text:style-override="id1-3-2-1-1-7-2">
                <text:number>–</text:number>
                <text:p text:style-name="al">dat het college hiervan gebruik heeft gemaakt in het Besluit warenmarkten Vlaardingen 2021;</text:p>
              </text:list-item>
              <text:list-item text:style-override="id1-3-2-1-1-7-3">
                <text:number>–</text:number>
                <text:p text:style-name="al">dat op grond van artikel 3, onderdeel c van het besluit bij een bijzondere omstandigheid de warenmarkt verplaatst kan worden naar een andere plaats;</text:p>
              </text:list-item>
              <text:list-item text:style-override="id1-3-2-1-1-7-4">
                <text:number>–</text:number>
                <text:p text:style-name="al">dat op grond van artikel 4 de verplaatsing vanwege een evenement geldt als een bijzondere omstandigheid;</text:p>
              </text:list-item>
              <text:list-item text:style-override="id1-3-2-1-1-7-5">
                <text:number>–</text:number>
                <text:p text:style-name="al">dat gebleken is dat het ondanks pogingen daartoe en na constructief overleg met de coöperatie die de warenmarkt organiseert het niet mogelijk blijkt om de werkzaamheden in verband met het evenement en de warenmarkt gelijktijdig plaats te laten vinden zonder verplaatsing van de warenmarkt;</text:p>
              </text:list-item>
              <text:list-item text:style-override="id1-3-2-1-1-7-6">
                <text:number>–</text:number>
                <text:p text:style-name="al">dat op grond van artikel 4, tweede lid het college in verband met evenementen de weekmarkt op woensdagen maximaal 8 keer per jaar verplaatst van het Veerplein naar het Schoutplein en omgeving;</text:p>
              </text:list-item>
              <text:list-item text:style-override="id1-3-2-1-1-7-7">
                <text:number>–</text:number>
                <text:p text:style-name="al">dat het wenselijk is om als stad ruimte te bieden voor het evenement, de Vlaardingse bevrijdingstaptoe, een jaarlijks evenement met veel bezoekers dat past bij de identiteit van Vlaardingen als stad van de Geuzen;</text:p>
              </text:list-item>
              <text:list-item text:style-override="id1-3-2-1-1-7-8">
                <text:number>–</text:number>
                <text:p text:style-name="al">dat gezien het belang van het plaatsvinden van het evenement voor de stad en de bekendheid van de weekmarkt bij het aangaan van de bruikleenovereenkomst voor de marktterreinen dat er verplaatsingen zouden zijn vanwege evenementen, weegt het belang om het evenement op het Veerplein plaats te kunnen laten vinden zwaarder dan de weekmarkt hier plaats te laten vinden, te meer nu de weekmarkt op een locatie plaatsvindt die al structureel wordt gebruikt voor het organiseren van een deel van de weekmarkt waardoor deze goed vindbaar is en de warenmarkt zich nog steeds in het stadcentrum bevindt.</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p text:style-name="al">De warenmarkt, die gehouden wordt op 6 mei 2026, te verplaatsen naar het Schoutplein en omgeving ten behoeve van het houden van een evenement, conform de bij dit besluit gevoegde verbeelding. </text:p>
          </text:section>
        </text:section>
        <text:section text:name="regeling-sluiting_id1-3-2-3" text:style-name="regeling-sluiting">
          <text:section text:name="ondertekening_id1-3-2-3-1">
            <text:p><text:span text:style-name="functie">Aldus vastgesteld d.d. 14 april 2026</text:span></text:p>
            <text:p><text:span text:style-name="functie">namens het burgemeester en wethouders van Vlaardingen,</text:span></text:p>
          </text:section>
          <text:section text:name="ondertekening_id1-3-2-3-2">
            <text:p><text:span text:style-name="functie"/></text:p>
            <text:p><text:span text:style-name="functie">A. Notenboom</text:span></text:p>
            <text:p><text:span text:style-name="functie">Teammanager Stadsbedrijven </text:span></text:p>
          </text:section>
        </text:section>
        <text:section text:name="bijlage_id1-3-2-4" text:style-name="bijlage">
          <text:p text:style-name="bijlage_top"/>
          <text:p text:style-name="hoofdstuk_kop"><text:span text:style-name="label"/> <text:span text:style-name="nr"/> Bijlage: situatietekening verplaatsing woensdagmarkt 6 mei 2026</text:p>
          <text:p text:style-name="al"/>
          <text:p text:style-name="al">
          <draw:frame><draw:text-box><text:section text:name="plaatje_id1-3-2-4-3-1" text:style-name="plaatje">
            <text:p text:style-name="illustratie_id1-3-2-4-3-1-1"><draw:frame draw:style-name="illustratie_id1-3-2-4-3-1-1" text:anchor-type="paragraph" svg:width="120mm" svg:height="142.10000000000002mm"><draw:image xlink:href="Pictures/Situatietekeningverplaatsingwoensdagmarkti177318ea-5012-46af-9ff3-34fecfd67073.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186248</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248</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6248</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Vlaardingen</meta:user-defined>
    <meta:user-defined meta:name="OVERHEID.Informatietype/DC.type">officiële publicatie</meta:user-defined>
    <meta:user-defined meta:name="OVERHEIDop.Rubriek/DC.type">ander besluit van algemene strekking</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DC.source">Artikel 1, onderdeel c van het Besluit warenmarkten Vlaardingen 2021]|[https://lokaleregelgeving.overheid.nl/CVDR646752/1#artikel_1</meta:user-defined>
    <meta:user-defined meta:name="DC.source">Artikel 3 van het Besluit warenmarkten Vlaardingen 2021]|[https://lokaleregelgeving.overheid.nl/CVDR646752/1#artikel_3</meta:user-defined>
    <meta:user-defined meta:name="DC.source">Algemeen mandaatbesluit ambtenaren Vlaardingen 2023]|[https://lokaleregelgeving.overheid.nl/CVDR696644/1</meta:user-defined>
    <dc:language>nl</dc:language>
    <meta:user-defined meta:name="OVERHEIDop.locatietype/OVERHEIDop.gebiedsmarkering">Weg</meta:user-defined>
    <meta:user-defined meta:name="DC.title">Besluit tijdelijke verplaatsing warenmarkt 6 mei 2026</meta:user-defined>
    <meta:user-defined meta:name="DCTERMS.W3CDTF/DCTERMS.available">2026-04-21</meta:user-defined>
    <meta:user-defined meta:name="DCTERMS.W3CDTF/OVERHEIDop.jaargang">2026</meta:user-defined>
    <meta:user-defined meta:name="OVERHEIDop.publicationIssue">186248</meta:user-defined>
    <meta:user-defined meta:name="OVERHEIDop.GmbID/DC.identifier">gmb-2026-186248</meta:user-defined>
    <meta:user-defined meta:name="OVERHEIDop.versieInformatie"/>
  </office:meta>
</office:document-meta>
</file>