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GEBRUIK OPENBARE WEG – PASTOOR VAN DEN HOUTSTRAAT, VUGH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verleend: </text:p>
            <text:p text:style-name="al"/>
            <text:p text:style-name="tussenkopcur">- Pastoor van den Houtstraat 6, 5262 AE Vught, container plaatsen van 04-05-2026 tm 05-05-2026, Z26 - 304097</text:p>
            <text:p text:style-name="al"/>
            <text:p text:style-name="tussenkopcur">De ontheffing is verzonden op 16 april 2026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18617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617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617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Adres</meta:user-defined>
    <meta:user-defined meta:name="DC.title">GEMEENTE VUGHT – GEBRUIK OPENBARE WEG – PASTOOR VAN DEN HOUTSTRAAT, VUGHT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6170</meta:user-defined>
    <meta:user-defined meta:name="OVERHEIDop.GmbID/DC.identifier">gmb-2026-186170</meta:user-defined>
    <meta:user-defined meta:name="OVERHEIDop.versieInformatie"/>
  </office:meta>
</office:document-meta>
</file>