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uurtbarbecue op 13 juni 2026 in Gary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30 maart 2026 is de volgende melding binnengekomen:</text:p>
            <text:p text:style-name="last-al">Garyp, grasveld naast de speeltuin aan Feanhústerpaad, buurtbarbecue op 13 juni 2026 van 17.00 uur tot 2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8612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1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61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002</meta:user-defined>
    <meta:user-defined meta:name="DCTERMS.abstract">Buurtbarbecue op 13 juni 2026 in Garyp</meta:user-defined>
    <dc:language>nl</dc:language>
    <meta:user-defined meta:name="OVERHEIDop.locatietype/OVERHEIDop.gebiedsmarkering">Punt</meta:user-defined>
    <meta:user-defined meta:name="DC.title">Gemeente Tytsjerksteradiel - melding Buurtbarbecue op 13 juni 2026 in Garyp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6129</meta:user-defined>
    <meta:user-defined meta:name="OVERHEIDop.GmbID/DC.identifier">gmb-2026-186129</meta:user-defined>
    <meta:user-defined meta:name="OVERHEIDop.versieInformatie"/>
  </office:meta>
</office:document-meta>
</file>