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geaccepteerde melding, Laanzichtsweg ongenummerd in Olde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accepteerde meldingen</text:span>
          </text:p>
            <text:p text:style-name="common-al">- Laanzichtsweg ongenummerd (t.h.v. Zwaluwenburg) in Oldebroek, voor het verwijderen van asbesthoudende materialen, verzonden op 14 april 2026 (zaaknummer R2026-00982).</text:p>
            <text:p text:style-name="last-al">U kunt geen bezwaar maken tegen een geaccepteer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18588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88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88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Oldebroek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R2026-00982</meta:user-defined>
    <meta:user-defined meta:name="DCTERMS.abstract">Betreft: Melding op locatie Laanzichtsweg ongenummerd in Oldebroek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geaccepteerde melding, Laanzichtsweg ongenummerd in Oldebroek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5886</meta:user-defined>
    <meta:user-defined meta:name="OVERHEIDop.GmbID/DC.identifier">gmb-2026-185886</meta:user-defined>
    <meta:user-defined meta:name="OVERHEIDop.versieInformatie"/>
  </office:meta>
</office:document-meta>
</file>