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18 opslaan van brandbare vloeistoffen, anders dan diesel, bovengronds - De Lange West 98  9201CH Drach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e Lange West 98 9201CH Drachten , bal.26.018 opslaan van brandbare vloeistoffen, anders dan diesel, bovengronds, Z2026-00000351, datum bekendmaking: 16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8583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83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83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351</meta:user-defined>
    <meta:user-defined meta:name="DCTERMS.abstract">Besluit activiteiten leefomgeving - De Lange West 98  9201CH Drachten  - zaaknummer: Z2026-00000351</meta:user-defined>
    <dc:language>nl</dc:language>
    <meta:user-defined meta:name="OVERHEIDop.locatietype/OVERHEIDop.gebiedsmarkering">Punt</meta:user-defined>
    <meta:user-defined meta:name="DC.title">Gemeente Smallingerland - kennisgeving ontvangst melding - bal.26.018 opslaan van brandbare vloeistoffen, anders dan diesel, bovengronds - De Lange West 98  9201CH Drachte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834</meta:user-defined>
    <meta:user-defined meta:name="OVERHEIDop.GmbID/DC.identifier">gmb-2026-185834</meta:user-defined>
    <meta:user-defined meta:name="OVERHEIDop.versieInformatie"/>
  </office:meta>
</office:document-meta>
</file>