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 Stadionweg 90-1 1077S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ing kamerverhuur</text:p>
            <text:p text:style-name="common-al">Besluit: </text:p>
            <text:p text:style-name="common-al">Besluit verzonden op: 16-04-2026</text:p>
            <text:p text:style-name="common-al">Zaakadres: Stadionweg 90-1 1077SR Amsterdam</text:p>
            <text:p text:style-name="common-al">Zaaknummer: Z2026-006340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06340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6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61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61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61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06340</meta:user-defined>
    <meta:user-defined meta:name="DCTERMS.abstract">Omzetting kamerverhuur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mzettingsvergunning  Stadionweg 90-1 1077SR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612</meta:user-defined>
    <meta:user-defined meta:name="OVERHEIDop.GmbID/DC.identifier">gmb-2026-185612</meta:user-defined>
    <meta:user-defined meta:name="OVERHEIDop.versieInformatie"/>
  </office:meta>
</office:document-meta>
</file>