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Quellijnstraat 104-3 1072X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3 onzelfstandige woonruimten</text:p>
            <text:p text:style-name="common-al">Zaakadres: Quellijnstraat 104-3 1072XZ Amsterdam</text:p>
            <text:p text:style-name="common-al">Datum ontvangst: 13-04-2026 00:00</text:p>
            <text:p text:style-name="common-al">Zaaknummer: Z2026-01609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47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4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47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093</meta:user-defined>
    <meta:user-defined meta:name="DCTERMS.abstract">het omzetten van 1 zelfstandige woonruimte naar 3 onzelfstandige woonruimten</meta:user-defined>
    <dc:language>nl</dc:language>
    <meta:user-defined meta:name="OVERHEIDop.locatietype/OVERHEIDop.gebiedsmarkering">Punt</meta:user-defined>
    <meta:user-defined meta:name="DC.title">Aanvraag omzettingsvergunning Quellijnstraat 104-3 1072XZ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474</meta:user-defined>
    <meta:user-defined meta:name="OVERHEIDop.GmbID/DC.identifier">gmb-2026-185474</meta:user-defined>
    <meta:user-defined meta:name="OVERHEIDop.versieInformatie"/>
  </office:meta>
</office:document-meta>
</file>