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woonvormingsvergunning  Kinderdijkstraat 69-2 1079G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ormen van 2 zelfstandige woonruimten (69-2 en 69-3) uit 1 zelfstandige woonruimte (69-2)</text:p>
            <text:p text:style-name="common-al">Besluit: </text:p>
            <text:p text:style-name="common-al">Besluit verzonden op: 16-04-2026</text:p>
            <text:p text:style-name="common-al">Zaakadres: Kinderdijkstraat 69-2 1079GE Amsterdam</text:p>
            <text:p text:style-name="common-al">Zaaknummer: Z2026-011838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vth.administratie.sdz@amsterdam.nl?Subject=Dossiernummer Z2026-011838" xlink:type="simple">vth.administratie.sdz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6-04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5245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245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245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11838</meta:user-defined>
    <meta:user-defined meta:name="DCTERMS.abstract">het vormen van 2 zelfstandige woonruimten (69-2 en 69-3) uit 1 zelfstandige woonruimte (69-2)</meta:user-defined>
    <dc:language>nl</dc:language>
    <meta:user-defined meta:name="OVERHEIDop.locatietype/OVERHEIDop.gebiedsmarkering">Punt</meta:user-defined>
    <meta:user-defined meta:name="DC.title">Besluit woonvormingsvergunning  Kinderdijkstraat 69-2 1079GE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5245</meta:user-defined>
    <meta:user-defined meta:name="OVERHEIDop.GmbID/DC.identifier">gmb-2026-185245</meta:user-defined>
    <meta:user-defined meta:name="OVERHEIDop.versieInformatie"/>
  </office:meta>
</office:document-meta>
</file>