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1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dmiraal De Ruijterweg ter hoogte van nummer: 138 in Amsterdam</text:p>
            <text:p text:style-name="common-al">Looptijd :11-05-2026 t/m 11-05-2026</text:p>
            <text:p text:style-name="common-al">Verzonden naar aanvrager op: 15-04-2026</text:p>
            <text:p text:style-name="common-al">Kenmerk gemeente: Z/26/31116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161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1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1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1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619</meta:user-defined>
    <meta:user-defined meta:name="DCTERMS.abstract">Upload_*13/04 W8 op aanvullendegegev.* TVM parkeervak,TVM stremmen,Admiraal De Ruijterw, Admiraal De Ruijterweg ter hoogte van nummer: 138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13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18</meta:user-defined>
    <meta:user-defined meta:name="OVERHEIDop.GmbID/DC.identifier">gmb-2026-185018</meta:user-defined>
    <meta:user-defined meta:name="OVERHEIDop.versieInformatie"/>
  </office:meta>
</office:document-meta>
</file>