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3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Tweede Oosterparkstraat ter hoogte van nummer: 322 in Amsterdam</text:p>
            <text:p text:style-name="common-al">Looptijd :25-05-2026 t/m 25-09-2026</text:p>
            <text:p text:style-name="common-al">Verzonden naar aanvrager op: 15-04-2026</text:p>
            <text:p text:style-name="common-al">Kenmerk gemeente: Z/26/30916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916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1667</meta:user-defined>
    <meta:user-defined meta:name="DCTERMS.abstract">besluit nog mailen_ Upload_parkeervak,Tweede Oosterparkstraat 322 1092BV, 202, Tweede Oosterparkstraat ter hoogte van nummer: 322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32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8</meta:user-defined>
    <meta:user-defined meta:name="OVERHEIDop.GmbID/DC.identifier">gmb-2026-184928</meta:user-defined>
    <meta:user-defined meta:name="OVERHEIDop.versieInformatie"/>
  </office:meta>
</office:document-meta>
</file>