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5 in AMSTERDAM</text:p>
            <text:p text:style-name="common-al">Looptijd :21-04-2026 t/m 25-05-2026</text:p>
            <text:p text:style-name="common-al">Verzonden naar aanvrager op: 14-04-2026</text:p>
            <text:p text:style-name="common-al">Kenmerk gemeente: Z/26/3114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8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94</meta:user-defined>
    <meta:user-defined meta:name="DCTERMS.abstract">Object, Lumeijstraat 35, 21 apr-25 mei., Lumeijstraat ter hoogte van nummer: 35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8</meta:user-defined>
    <meta:user-defined meta:name="OVERHEIDop.GmbID/DC.identifier">gmb-2026-184908</meta:user-defined>
    <meta:user-defined meta:name="OVERHEIDop.versieInformatie"/>
  </office:meta>
</office:document-meta>
</file>