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Onteigening van onroerende zaken in de gemeente Noardeast-Fryslân voor de uitvoering van het bestemmingsplan Fietspad Súd Ie van de gemeente Noardeast-Fryslân.</text:span> </text:p>
            <text:p text:style-name="al"/>
            <text:p text:style-name="al">De burgemeester van de gemeente Noardeast-Fryslân deelt mee dat, ingevolge artikel 78, zevende lid, van de onteigeningswet, vanaf 22 april 2026 tot en met 2 juni 2026 een afschrift van het koninklijk besluit van 19 maart 2026, nr. 2026000614, ter inzage ligt. </text:p>
            <text:p text:style-name="al"/>
            <text:p text:style-name="al">De in het koninklijk besluit ten name van de gemeente Noardeast-Fryslân ter onteigening aangewezen onroerende zaken zijn nodig voor de uitvoering van het bestemmingsplan Fietspad Súd Ie.</text:p>
            <text:p text:style-name="al"/>
            <text:p text:style-name="al">Aan de door de Kroon ter onteigening aangewezen onroerende zaken zijn de bestemmingen Agrarisch en Verkeer - Fiets- en voetpaden, alsmede de dubbelbestemming Waarde - Archeologie 1 toegekend.</text:p>
            <text:p text:style-name="al"/>
            <text:p text:style-name="al">Het koninklijk besluit is gepubliceerd in de Staatscourant van 9 april 2026, nr. 12966. Tegen dit besluit staat geen beroep open.</text:p>
            <text:p text:style-name="al"/>
            <text:p text:style-name="al">Een afschrift van het koninklijk besluit ligt ter inzage op de volgende locaties:</text:p>
            <text:list text:style-name="id1-3-2-2-1-12">
              <text:list-item text:style-override="id1-3-2-2-1-12-1">
                <text:number>1.</text:number>
                <text:p text:style-name="al">gemeentehuis van Noardeast-Fryslân, Koningstraat 13 te Dokkum (openingstijden staan op de website van de gemeente).</text:p>
              </text:list-item>
              <text:list-item text:style-override="id1-3-2-2-1-12-2">
                <text:number>2.</text:number>
                <text:p text:style-name="al">Rijkswaterstaat Corporate Dienst, Griffioenlaan 2 te Utrecht in de centrale hal.</text:p>
              </text:list-item>
            </text:list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436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3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36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Gemeente</meta:user-defined>
    <meta:user-defined meta:name="DC.title">KENNISGEVING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4369</meta:user-defined>
    <meta:user-defined meta:name="OVERHEIDop.GmbID/DC.identifier">gmb-2026-184369</meta:user-defined>
    <meta:user-defined meta:name="OVERHEIDop.versieInformatie"/>
  </office:meta>
</office:document-meta>
</file>