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Willem de Zwijgerlaan 357-2 1055R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één zelfstandige woonruimte in drie onzelfstandige woonruimten</text:p>
            <text:p text:style-name="common-al">Zaakadres: Willem de Zwijgerlaan 357-2 1055RB Amsterdam</text:p>
            <text:p text:style-name="common-al">Datum ontvangst: 09-04-2026 00:00</text:p>
            <text:p text:style-name="common-al">Zaaknummer: Z2026-01570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174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17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17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5704</meta:user-defined>
    <meta:user-defined meta:name="DCTERMS.abstract">Het omzetten van één zelfstandige woonruimte in drie onzelfstandige woonruimten</meta:user-defined>
    <dc:language>nl</dc:language>
    <meta:user-defined meta:name="OVERHEIDop.locatietype/OVERHEIDop.gebiedsmarkering">Punt</meta:user-defined>
    <meta:user-defined meta:name="DC.title">Aanvraag omzettingsvergunning Willem de Zwijgerlaan 357-2 1055RB Amsterdam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4174</meta:user-defined>
    <meta:user-defined meta:name="OVERHEIDop.GmbID/DC.identifier">gmb-2026-184174</meta:user-defined>
    <meta:user-defined meta:name="OVERHEIDop.versieInformatie"/>
  </office:meta>
</office:document-meta>
</file>