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Dordtsestraat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Dordtsestraat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Zuiderziekenhuisstraat, ter hoogte van de zijkant van pandnummer 606 aan de Dordtsestraatweg,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7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4112</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112</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112</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Zuiderziekenhuisstraat, ter hoogte van de zijkant van pandnummer 606 aan de Dordtsestraatweg</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Dordtsestraatweg (ROTTERDAM)</meta:user-defined>
    <meta:user-defined meta:name="DCTERMS.W3CDTF/DCTERMS.available">2026-04-17</meta:user-defined>
    <meta:user-defined meta:name="DCTERMS.W3CDTF/OVERHEIDop.jaargang">2026</meta:user-defined>
    <meta:user-defined meta:name="OVERHEIDop.publicationIssue">184112</meta:user-defined>
    <meta:user-defined meta:name="OVERHEIDop.GmbID/DC.identifier">gmb-2026-184112</meta:user-defined>
    <meta:user-defined meta:name="OVERHEIDop.versieInformatie"/>
  </office:meta>
</office:document-meta>
</file>