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Hogere Grenswaarden Groene Steeg 13/15 Hasse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Zwartewaterland maken bekend dat het Ontwerpbesluit hogere grenswaarden Wet geluidhinder – Groen Steeg 13/15 Hasselt ter inzage is gelegd.</text:p>
            <text:p text:style-name="common-al"> Voor de nieuwe bedrijfswoning van het akkerbouwbedrijf dat mogelijk wordt gemaakt aan de Groensteeg 13/15 is uit akoestisch onderzoek gebleken dat de voorkeursgrenswaarden worden overschreden. Daarom is het noodzakelijk om voor deze locatie hogere grenswaarden vast te stellen op grond van artikel 110a Wet geluidhinder. </text:p>
            <text:p text:style-name="common-al">Het Ontwerpbesluit hogere grenswaarden ligt vanaf 22 april 2026 gedurende 6 weken ter inzage. </text:p>
            <text:p text:style-name="common-al">Binnen deze termijn kan een ieder een zienswijze indienen op het ontwerpbesluit. </text:p>
            <text:p text:style-name="common-al">De papieren versie van het ontwerpbesluit kunt u, op afspraak, inzien in het gemeentehuis. </text:p>
            <text:p text:style-name="common-al">Voor het maken van een afspraak kunt u bellen met 14038. Gedurende de bovengenoemde termijn kan een ieder schriftelijk of mondeling een zienswijze indienen. </text:p>
            <text:p text:style-name="common-al">Schriftelijke zienswijzen kunnen worden gericht aan: </text:p>
            <text:p text:style-name="common-al">Burgemeester en wethouders van de gemeente Zwartewaterland </text:p>
            <text:p text:style-name="common-al">Postbus 23 8060 AA Hasselt </text:p>
            <text:p text:style-name="last-al">Voor het mondeling indienen van een zienswijze kunt u contact opnemen met de afdeling Ruimtelijke Ontwikkeling via 14038. Let op: Zienswijzen kunnen niet per e-mail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18406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06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06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Zwartewaterland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896.BP0100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ntwerpbesluit Hogere Grenswaarden Groene Steeg 13/15 Hasselt</meta:user-defined>
    <meta:user-defined meta:name="DCTERMS.W3CDTF/DCTERMS.available">2026-04-22</meta:user-defined>
    <meta:user-defined meta:name="DCTERMS.W3CDTF/OVERHEIDop.jaargang">2026</meta:user-defined>
    <meta:user-defined meta:name="OVERHEIDop.publicationIssue">184061</meta:user-defined>
    <meta:user-defined meta:name="OVERHEIDop.GmbID/DC.identifier">gmb-2026-184061</meta:user-defined>
    <meta:user-defined meta:name="OVERHEIDop.versieInformatie"/>
  </office:meta>
</office:document-meta>
</file>