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sponsorloop op 17 april 2026 tussen 08:30 uur en 14:30 uur rondom het sportveld aan Schoolhof West, Oost en Oude Rekemerstraat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daan aan de melding niet belastend evenement voor het organiseren van een sponsorloop op 17 april 2026 tussen 08:30 uur en 14:30 uur rondom het sportveld aan de Schoolhof West, Oost en Oude Rekemerstraat.</text:p>
            <text:p text:style-name="common-al">Verzenddatum: 8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83528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3528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3528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Melding voor het organiseren van een sponsorloop op 17 april 2026 tussen 08:30 uur en 14:30 uur rondom het sportveld aan Schoolhof West, Oost en Oude Rekemerstraat te Culemborg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3528</meta:user-defined>
    <meta:user-defined meta:name="OVERHEIDop.GmbID/DC.identifier">gmb-2026-183528</meta:user-defined>
    <meta:user-defined meta:name="OVERHEIDop.versieInformatie"/>
  </office:meta>
</office:document-meta>
</file>