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rond laten rijden van een koets met 2 paarden door het Weizigtpark op 2 mei 2026 op de locatie Weizigtpark t.h.v. Van Baerleplantsoen 30 te Dordrecht zaaknummer 900360585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rdrecht heeft een melding ontvangen op grond van de APV. De melding is gedaan voor het rond laten rijden van een koets met 2 paarden door het Weizigtpark op 2 mei 2026 op de locatie Weizigtpark t.h.v. Van Baerleplantsoen 30 te Dordrecht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melding wordt bij de gemeente aangevraagd om de gemeente te informeren om te demonstreren, een evenement of eenmalige festiviteit te organiseren. Met dit bericht laat de gemeente u weten dat er misschien iets gebeurt in uw omgeving.
Tegen deze melding kunt u geen bezwaar indienen want de afhandeling van de melding is geen besluit.</text:p>
            <text:p text:style-name="common-al"/>
            <text:p text:style-name="common-al">
            <text:span text:style-name="nadrukvet">Heeft u vragen over de activiteit?</text:span>
          </text:p>
            <text:p text:style-name="last-al">U kunt de melding bekijken en hierover vragen stellen. Hiervoor kunt u contact opnemen met de Omgevingsdienst Zuid-Holland Zuid. Dit kan via het telefoonnummer 078 770 85 8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rdrecht</text:p>
            </table:table-cell>
            <table:table-cell office:value-type="string" table:style-name="header.C">
              <text:p text:style-name="headerright"><text:span text:style-name="nr">Nr. 183518</text:span><text:line-break/><text:date style:data-style-name="dag" text:fixed="true" text:date-value="2026-04-17"/><text:line-break/><text:date style:data-style-name="jaar" text:fixed="true" text:date-value="2026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3518</text:span><text:date style:data-style-name="nicedate" text:fixed="true" text:date-value="2026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3518</text:span><text:date style:data-style-name="nicedate" text:fixed="true" text:date-value="2026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Dordrech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rdrecht</meta:user-defined>
    <meta:user-defined meta:name="OVERHEID.Gemeente/OVERHEID.authority">Dor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Melding voor het rond laten rijden van een koets met 2 paarden door het Weizigtpark op 2 mei 2026 op de locatie Weizigtpark t.h.v. Van Baerleplantsoen 30 te Dordrecht zaaknummer 9003605857</meta:user-defined>
    <meta:user-defined meta:name="DCTERMS.W3CDTF/DCTERMS.available">2026-04-17</meta:user-defined>
    <meta:user-defined meta:name="DCTERMS.W3CDTF/OVERHEIDop.jaargang">2026</meta:user-defined>
    <meta:user-defined meta:name="OVERHEIDop.publicationIssue">183518</meta:user-defined>
    <meta:user-defined meta:name="OVERHEIDop.GmbID/DC.identifier">gmb-2026-183518</meta:user-defined>
    <meta:user-defined meta:name="OVERHEIDop.versieInformatie"/>
  </office:meta>
</office:document-meta>
</file>