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nollendamstraat 6C 1013T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Knollendamstraat 6C 1013TN Amsterdam</text:p>
            <text:p text:style-name="common-al">Datum ontvangst: 14-04-2026 </text:p>
            <text:p text:style-name="common-al">Zaaknummer: Z2026-01641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2835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835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835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41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nollendamstraat 6C 1013TN Amsterdam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835</meta:user-defined>
    <meta:user-defined meta:name="OVERHEIDop.GmbID/DC.identifier">gmb-2026-182835</meta:user-defined>
    <meta:user-defined meta:name="OVERHEIDop.versieInformatie"/>
  </office:meta>
</office:document-meta>
</file>