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EVENEMENTENVERGUNNING – CENTRUM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tussenkopcur">- Kermis Helvoirt van 26-06-2026 tm 31-06-2026, Z26 - 303852</text:p>
            <text:p text:style-name="tussenkopcur">De aanvraag voor de vergunning is ingekomen 12 april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82604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60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60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GEMEENTE VUGHT – INGEKOMEN AANVRAAG EVENEMENTENVERGUNNING – CENTRUM HELVOIRT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604</meta:user-defined>
    <meta:user-defined meta:name="OVERHEIDop.GmbID/DC.identifier">gmb-2026-182604</meta:user-defined>
    <meta:user-defined meta:name="OVERHEIDop.versieInformatie"/>
  </office:meta>
</office:document-meta>
</file>