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Centrumeiland IJburg kavel 5.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woongebouw met 30 huurappartementen, gemeenschappelijke huiskamer, commerciële ruimte en berging</text:p>
            <text:p text:style-name="common-al">Besluit: verleend</text:p>
            <text:p text:style-name="common-al">Besluit verzonden op: 14-04-2026</text:p>
            <text:p text:style-name="common-al">Zaakadres: Centrumeiland IJburg kavel 5.01</text:p>
            <text:p text:style-name="common-al">Zaaknummer: Z2025-049617</text:p>
            <text:p text:style-name="common-al">DSO-nummer: 202511210002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5-049617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4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2439</text:span><text:line-break/><text:date style:data-style-name="dag" text:fixed="true" text:date-value="2026-04-17"/><text:line-break/><text:date style:data-style-name="jaar" text:fixed="true" text:date-value="2026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2439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2439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49617</meta:user-defined>
    <meta:user-defined meta:name="DCTERMS.abstract">realiseren van een woongebouw met 30 huurappartementen, gemeenschappelijke huiskamer, commerciële ruimte en berg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Centrumeiland IJburg kavel 5.01</meta:user-defined>
    <meta:user-defined meta:name="DCTERMS.W3CDTF/DCTERMS.available">2026-04-17</meta:user-defined>
    <meta:user-defined meta:name="DCTERMS.W3CDTF/OVERHEIDop.jaargang">2026</meta:user-defined>
    <meta:user-defined meta:name="OVERHEIDop.publicationIssue">182439</meta:user-defined>
    <meta:user-defined meta:name="OVERHEIDop.GmbID/DC.identifier">gmb-2026-182439</meta:user-defined>
    <meta:user-defined meta:name="OVERHEIDop.versieInformatie"/>
  </office:meta>
</office:document-meta>
</file>