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Open Dag NTP Stedendriehoek op 9 mei 2026 op de locatie H.W. Iordensweg 106A, 7384AJ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 april 2026</text:p>
            <text:p text:style-name="common-al">Kenmerk: Z2026-00000715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82381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381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381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715</meta:user-defined>
    <meta:user-defined meta:name="DCTERMS.abstract">H.W. Iordensweg 106A, 7384AJ Wilp</meta:user-defined>
    <dc:language>nl</dc:language>
    <meta:user-defined meta:name="OVERHEIDop.locatietype/OVERHEIDop.gebiedsmarkering">Punt</meta:user-defined>
    <meta:user-defined meta:name="DC.title">Melding voor het houden van Open Dag NTP Stedendriehoek op 9 mei 2026 op de locatie H.W. Iordensweg 106A, 7384AJ Wilp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381</meta:user-defined>
    <meta:user-defined meta:name="OVERHEIDop.GmbID/DC.identifier">gmb-2026-182381</meta:user-defined>
    <meta:user-defined meta:name="OVERHEIDop.versieInformatie"/>
  </office:meta>
</office:document-meta>
</file>