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buurt barbecue op 29 augustus 2026 op de locatie Oude Veldjes 14 t/m 22 en Oude Veldjes 17 t/m 41, 7391BP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9 maart 2026</text:p>
            <text:p text:style-name="common-al">Kenmerk: Z2026-00000577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82374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37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37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577</meta:user-defined>
    <meta:user-defined meta:name="DCTERMS.abstract">Oude Veldjes 14 t/m 22 en Oude Veldjes 17 t/m 41, 7391BP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voor het houden van een buurt barbecue op 29 augustus 2026 op de locatie Oude Veldjes 14 t/m 22 en Oude Veldjes 17 t/m 41, 7391BP Twello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374</meta:user-defined>
    <meta:user-defined meta:name="OVERHEIDop.GmbID/DC.identifier">gmb-2026-182374</meta:user-defined>
    <meta:user-defined meta:name="OVERHEIDop.versieInformatie"/>
  </office:meta>
</office:document-meta>
</file>