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5 april 2026 op de locatie Omgeving Statenplein   Dordrecht zaaknummer 900361527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5 april 2026 op de locatie Omgeving Statenplein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82251</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2251</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2251</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rganiseren van een klein evenement op 15 april 2026 op de locatie Omgeving Statenplein   Dordrecht zaaknummer 9003615274</meta:user-defined>
    <meta:user-defined meta:name="DCTERMS.W3CDTF/DCTERMS.available">2026-04-17</meta:user-defined>
    <meta:user-defined meta:name="DCTERMS.W3CDTF/OVERHEIDop.jaargang">2026</meta:user-defined>
    <meta:user-defined meta:name="OVERHEIDop.publicationIssue">182251</meta:user-defined>
    <meta:user-defined meta:name="OVERHEIDop.GmbID/DC.identifier">gmb-2026-182251</meta:user-defined>
    <meta:user-defined meta:name="OVERHEIDop.versieInformatie"/>
  </office:meta>
</office:document-meta>
</file>