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De Duizendmeterweg 2 Amstelveen , 528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meente Amsterdam</text:p>
            <text:p text:style-name="common-al">Zaaknummer: OD2026-0023930</text:p>
            <text:p text:style-name="common-al">DSO nummer: 2026040801353</text:p>
            <text:p text:style-name="common-al">Ontvangstdatum melding: 08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2226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226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2226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3930</meta:user-defined>
    <meta:user-defined meta:name="DCTERMS.abstract">Toepassen zand Amsterdamse Bo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De Duizendmeterweg 2 Amstelveen , 528 meter richting zuiden</meta:user-defined>
    <meta:user-defined meta:name="DCTERMS.W3CDTF/DCTERMS.available">2026-04-17</meta:user-defined>
    <meta:user-defined meta:name="DCTERMS.W3CDTF/OVERHEIDop.jaargang">2026</meta:user-defined>
    <meta:user-defined meta:name="OVERHEIDop.publicationIssue">182226</meta:user-defined>
    <meta:user-defined meta:name="OVERHEIDop.GmbID/DC.identifier">gmb-2026-182226</meta:user-defined>
    <meta:user-defined meta:name="OVERHEIDop.versieInformatie"/>
  </office:meta>
</office:document-meta>
</file>